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roman" style:font-pitch="variable"/>
    <style:font-face style:name="Arial1" svg:font-family="Arial" style:font-family-generic="system" style:font-pitch="variable"/>
    <style:font-face style:name="CG Times (W1)" svg:font-family="'CG Times (W1)'" style:font-family-generic="roman" style:font-pitch="variable"/>
    <style:font-face style:name="Calibri" svg:font-family="Calibri" style:font-family-generic="system"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Symbol" svg:font-family="Symbol" style:font-family-generic="roman" style:font-pitch="variable" style:font-charset="x-symbol"/>
    <style:font-face style:name="Symbol1" svg:font-family="Symbol" style:font-family-generic="system" style:font-pitch="variable"/>
    <style:font-face style:name="Symbol2" svg:font-family="Symbol" style:font-adornments="Regular"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le1" style:family="table">
      <style:table-properties style:width="4.1875in" fo:margin-top="0in" fo:margin-bottom="0in" table:align="center" style:writing-mode="page"/>
    </style:style>
    <style:style style:name="Table1.A" style:family="table-column">
      <style:table-column-properties style:column-width="4.1875in"/>
    </style:style>
    <style:style style:name="Table1.1" style:family="table-row">
      <style:table-row-properties fo:keep-together="auto"/>
    </style:style>
    <style:style style:name="Table1.A1" style:family="table-cell">
      <style:table-cell-properties fo:padding-left="0.075in" fo:padding-right="0.075in" fo:padding-top="0in" fo:padding-bottom="0in" fo:border="none"/>
    </style:style>
    <style:style style:name="Table2" style:family="table">
      <style:table-properties style:width="6.1375in" fo:margin-left="-0.075in" fo:margin-top="0in" fo:margin-bottom="0in" table:align="left" style:writing-mode="page"/>
    </style:style>
    <style:style style:name="Table2.A" style:family="table-column">
      <style:table-column-properties style:column-width="1.0486in"/>
    </style:style>
    <style:style style:name="Table2.B" style:family="table-column">
      <style:table-column-properties style:column-width="0.7618in"/>
    </style:style>
    <style:style style:name="Table2.C" style:family="table-column">
      <style:table-column-properties style:column-width="0.7507in"/>
    </style:style>
    <style:style style:name="Table2.D" style:family="table-column">
      <style:table-column-properties style:column-width="3.5757in"/>
    </style:style>
    <style:style style:name="Table2.1" style:family="table-row">
      <style:table-row-properties fo:keep-together="auto"/>
    </style:style>
    <style:style style:name="Table2.A1" style:family="table-cell">
      <style:table-cell-properties fo:padding-left="0.075in" fo:padding-right="0.075in" fo:padding-top="0in" fo:padding-bottom="0in" fo:border="0.5pt solid #000000"/>
    </style:style>
    <style:style style:name="Table3" style:family="table">
      <style:table-properties style:width="5.9201in" fo:margin-left="-0.075in" fo:margin-top="0in" fo:margin-bottom="0in" table:align="left" style:may-break-between-rows="false" style:writing-mode="page"/>
    </style:style>
    <style:style style:name="Table3.A" style:family="table-column">
      <style:table-column-properties style:column-width="5.9201in"/>
    </style:style>
    <style:style style:name="Table3.1" style:family="table-row">
      <style:table-row-properties fo:keep-together="always"/>
    </style:style>
    <style:style style:name="Table3.A1" style:family="table-cell">
      <style:table-cell-properties fo:padding-left="0.075in" fo:padding-right="0.075in" fo:padding-top="0in" fo:padding-bottom="0in" fo:border="none"/>
    </style:style>
    <style:style style:name="Table4" style:family="table">
      <style:table-properties style:width="5.9201in" fo:margin-left="-0.075in" fo:margin-top="0in" fo:margin-bottom="0in" table:align="left" style:writing-mode="page"/>
    </style:style>
    <style:style style:name="Table4.A" style:family="table-column">
      <style:table-column-properties style:column-width="1.2993in"/>
    </style:style>
    <style:style style:name="Table4.B" style:family="table-column">
      <style:table-column-properties style:column-width="4.6201in"/>
    </style:style>
    <style:style style:name="Table4.1" style:family="table-row">
      <style:table-row-properties fo:keep-together="auto"/>
    </style:style>
    <style:style style:name="Table4.A1" style:family="table-cell">
      <style:table-cell-properties fo:padding-left="0.075in" fo:padding-right="0.075in" fo:padding-top="0in" fo:padding-bottom="0in" fo:border="none"/>
    </style:style>
    <style:style style:name="Table5" style:family="table">
      <style:table-properties style:width="5.9201in" fo:margin-left="-0.075in" fo:margin-top="0in" fo:margin-bottom="0in" table:align="left" style:writing-mode="page"/>
    </style:style>
    <style:style style:name="Table5.A" style:family="table-column">
      <style:table-column-properties style:column-width="1.2993in"/>
    </style:style>
    <style:style style:name="Table5.B" style:family="table-column">
      <style:table-column-properties style:column-width="4.6201in"/>
    </style:style>
    <style:style style:name="Table5.1" style:family="table-row">
      <style:table-row-properties fo:keep-together="auto"/>
    </style:style>
    <style:style style:name="Table5.A1" style:family="table-cell">
      <style:table-cell-properties fo:padding-left="0.075in" fo:padding-right="0.075in" fo:padding-top="0in" fo:padding-bottom="0in" fo:border="none"/>
    </style:style>
    <style:style style:name="Table6" style:family="table">
      <style:table-properties style:width="6in" fo:margin-left="-0.075in" fo:margin-top="0in" fo:margin-bottom="0in" table:align="left" style:writing-mode="page"/>
    </style:style>
    <style:style style:name="Table6.A" style:family="table-column">
      <style:table-column-properties style:column-width="1.2965in"/>
    </style:style>
    <style:style style:name="Table6.B" style:family="table-column">
      <style:table-column-properties style:column-width="4.7028in"/>
    </style:style>
    <style:style style:name="Table6.1" style:family="table-row">
      <style:table-row-properties fo:keep-together="auto"/>
    </style:style>
    <style:style style:name="Table6.A1" style:family="table-cell">
      <style:table-cell-properties fo:padding-left="0.075in" fo:padding-right="0.075in" fo:padding-top="0in" fo:padding-bottom="0in" fo:border="none"/>
    </style:style>
    <style:style style:name="Table7" style:family="table">
      <style:table-properties style:width="5.9201in" fo:margin-left="-0.075in" fo:margin-top="0in" fo:margin-bottom="0in" table:align="left" style:writing-mode="page"/>
    </style:style>
    <style:style style:name="Table7.A" style:family="table-column">
      <style:table-column-properties style:column-width="1.5743in"/>
    </style:style>
    <style:style style:name="Table7.B" style:family="table-column">
      <style:table-column-properties style:column-width="4.3451in"/>
    </style:style>
    <style:style style:name="Table7.1" style:family="table-row">
      <style:table-row-properties fo:keep-together="auto"/>
    </style:style>
    <style:style style:name="Table7.A1" style:family="table-cell">
      <style:table-cell-properties fo:padding-left="0.075in" fo:padding-right="0.075in" fo:padding-top="0in" fo:padding-bottom="0in" fo:border="none"/>
    </style:style>
    <style:style style:name="Table8" style:family="table">
      <style:table-properties style:width="6in" fo:margin-left="-0.075in" fo:margin-top="0in" fo:margin-bottom="0in" table:align="left" style:writing-mode="page"/>
    </style:style>
    <style:style style:name="Table8.A" style:family="table-column">
      <style:table-column-properties style:column-width="1.3535in"/>
    </style:style>
    <style:style style:name="Table8.B" style:family="table-column">
      <style:table-column-properties style:column-width="4.6458in"/>
    </style:style>
    <style:style style:name="Table8.1" style:family="table-row">
      <style:table-row-properties fo:keep-together="auto"/>
    </style:style>
    <style:style style:name="Table8.A1" style:family="table-cell">
      <style:table-cell-properties fo:padding-left="0.075in" fo:padding-right="0.075in" fo:padding-top="0in" fo:padding-bottom="0in" fo:border="none"/>
    </style:style>
    <style:style style:name="Table9" style:family="table">
      <style:table-properties style:width="6in" fo:margin-left="-0.075in" fo:margin-top="0in" fo:margin-bottom="0in" table:align="left" style:writing-mode="page"/>
    </style:style>
    <style:style style:name="Table9.A" style:family="table-column">
      <style:table-column-properties style:column-width="1.3097in"/>
    </style:style>
    <style:style style:name="Table9.B" style:family="table-column">
      <style:table-column-properties style:column-width="4.6896in"/>
    </style:style>
    <style:style style:name="Table9.1" style:family="table-row">
      <style:table-row-properties fo:keep-together="auto"/>
    </style:style>
    <style:style style:name="Table9.A1" style:family="table-cell">
      <style:table-cell-properties fo:padding-left="0.075in" fo:padding-right="0.075in" fo:padding-top="0in" fo:padding-bottom="0in" fo:border="none"/>
    </style:style>
    <style:style style:name="Table10" style:family="table">
      <style:table-properties style:width="6.1375in" fo:margin-left="-0.075in" fo:margin-top="0in" fo:margin-bottom="0in" table:align="left" style:writing-mode="page"/>
    </style:style>
    <style:style style:name="Table10.A" style:family="table-column">
      <style:table-column-properties style:column-width="0.7604in"/>
    </style:style>
    <style:style style:name="Table10.B" style:family="table-column">
      <style:table-column-properties style:column-width="5.3764in"/>
    </style:style>
    <style:style style:name="Table10.1" style:family="table-row">
      <style:table-row-properties fo:keep-together="always"/>
    </style:style>
    <style:style style:name="Table10.A1" style:family="table-cell">
      <style:table-cell-properties fo:padding-left="0.075in" fo:padding-right="0.075in" fo:padding-top="0in" fo:padding-bottom="0in" fo:border="none"/>
    </style:style>
    <style:style style:name="P1" style:family="paragraph" style:parent-style-name="Body_20_Text_20_Indent_20_2">
      <style:paragraph-properties fo:keep-with-next="auto"/>
    </style:style>
    <style:style style:name="P2" style:family="paragraph" style:parent-style-name="Header">
      <style:paragraph-properties fo:text-align="end" style:justify-single-word="false"/>
    </style:style>
    <style:style style:name="P3" style:family="paragraph" style:parent-style-name="Heading_20_2">
      <style:paragraph-properties fo:margin-top="0in" fo:margin-bottom="0.05in" style:contextual-spacing="false"/>
    </style:style>
    <style:style style:name="P4" style:family="paragraph" style:parent-style-name="Heading_20_3">
      <style:paragraph-properties fo:margin-left="0in" fo:keep-together="auto" fo:text-indent="0in" style:auto-text-indent="false" fo:keep-with-next="auto"/>
    </style:style>
    <style:style style:name="P5" style:family="paragraph" style:parent-style-name="Heading_20_3">
      <style:paragraph-properties fo:keep-together="auto" fo:keep-with-next="auto"/>
    </style:style>
    <style:style style:name="P6" style:family="paragraph" style:parent-style-name="Heading_20_9">
      <style:paragraph-properties fo:keep-together="auto" fo:keep-with-next="auto"/>
    </style:style>
    <style:style style:name="P7" style:family="paragraph" style:parent-style-name="Standard">
      <style:text-properties fo:language="pt" fo:country="BR"/>
    </style:style>
    <style:style style:name="P8" style:family="paragraph" style:parent-style-name="Standard">
      <style:paragraph-properties fo:text-align="center" style:justify-single-word="false"/>
    </style:style>
    <style:style style:name="P9" style:family="paragraph" style:parent-style-name="Standard">
      <style:paragraph-properties fo:margin-left="0in" fo:text-indent="0in" style:auto-text-indent="false"/>
    </style:style>
    <style:style style:name="P10" style:family="paragraph" style:parent-style-name="Standard">
      <style:paragraph-properties fo:margin-left="0.5in" fo:text-indent="0in" style:auto-text-indent="false" fo:keep-with-next="auto"/>
    </style:style>
    <style:style style:name="P11" style:family="paragraph" style:parent-style-name="Standard">
      <style:paragraph-properties fo:keep-together="auto" fo:keep-with-next="auto"/>
    </style:style>
    <style:style style:name="P12" style:family="paragraph" style:parent-style-name="Standard">
      <style:paragraph-properties fo:margin-left="0.5in" fo:keep-together="auto" fo:text-indent="0in" style:auto-text-indent="false" fo:keep-with-next="auto"/>
    </style:style>
    <style:style style:name="P13" style:family="paragraph" style:parent-style-name="Standard">
      <style:paragraph-properties fo:keep-together="auto" fo:keep-with-next="auto">
        <style:tab-stops>
          <style:tab-stop style:position="1.1736in"/>
          <style:tab-stop style:position="1.9354in"/>
          <style:tab-stop style:position="2.7083in"/>
        </style:tab-stops>
      </style:paragraph-properties>
    </style:style>
    <style:style style:name="P14" style:family="paragraph" style:parent-style-name="Standard">
      <style:paragraph-properties fo:margin-left="2.6874in" fo:keep-together="auto" fo:text-indent="-2.6874in" style:auto-text-indent="false" fo:keep-with-next="auto">
        <style:tab-stops>
          <style:tab-stop style:position="1.1736in"/>
          <style:tab-stop style:position="1.9354in"/>
          <style:tab-stop style:position="2.7083in"/>
        </style:tab-stops>
      </style:paragraph-properties>
    </style:style>
    <style:style style:name="P15" style:family="paragraph" style:parent-style-name="Standard">
      <style:paragraph-properties fo:margin-left="1.1874in" fo:keep-together="auto" fo:text-indent="-1.1874in" style:auto-text-indent="false" fo:keep-with-next="auto">
        <style:tab-stops>
          <style:tab-stop style:position="1.1736in"/>
        </style:tab-stops>
      </style:paragraph-properties>
    </style:style>
    <style:style style:name="P16" style:family="paragraph" style:parent-style-name="Standard">
      <style:paragraph-properties fo:keep-together="auto" fo:keep-with-next="auto">
        <style:tab-stops>
          <style:tab-stop style:position="1.1736in"/>
          <style:tab-stop style:position="1.7827in"/>
          <style:tab-stop style:position="2.5583in"/>
        </style:tab-stops>
      </style:paragraph-properties>
    </style:style>
    <style:style style:name="P17" style:family="paragraph" style:parent-style-name="Standard">
      <style:paragraph-properties fo:keep-together="auto" fo:keep-with-next="auto">
        <style:tab-stops>
          <style:tab-stop style:position="1.1283in"/>
          <style:tab-stop style:position="1.8902in"/>
          <style:tab-stop style:position="2.6516in"/>
        </style:tab-stops>
      </style:paragraph-properties>
    </style:style>
    <style:style style:name="P18" style:family="paragraph" style:parent-style-name="Standard">
      <style:paragraph-properties fo:keep-together="auto" fo:keep-with-next="auto">
        <style:tab-stops>
          <style:tab-stop style:position="1.2937in"/>
          <style:tab-stop style:position="2.0925in"/>
          <style:tab-stop style:position="2.9835in"/>
        </style:tab-stops>
      </style:paragraph-properties>
    </style:style>
    <style:style style:name="P19" style:family="paragraph" style:parent-style-name="Standard">
      <style:paragraph-properties fo:margin-left="3in" fo:keep-together="auto" fo:text-indent="-3in" style:auto-text-indent="false" fo:keep-with-next="auto">
        <style:tab-stops>
          <style:tab-stop style:position="1.2937in"/>
          <style:tab-stop style:position="2.0925in"/>
          <style:tab-stop style:position="2.9835in"/>
        </style:tab-stops>
      </style:paragraph-properties>
    </style:style>
    <style:style style:name="P20" style:family="paragraph" style:parent-style-name="Standard">
      <style:paragraph-properties fo:margin-left="2.6874in" fo:keep-together="auto" fo:text-indent="-2.6874in" style:auto-text-indent="false" fo:keep-with-next="auto">
        <style:tab-stops>
          <style:tab-stop style:position="1.1736in"/>
          <style:tab-stop style:position="1.7563in"/>
          <style:tab-stop style:position="2.6563in"/>
        </style:tab-stops>
      </style:paragraph-properties>
    </style:style>
    <style:style style:name="P21" style:family="paragraph" style:parent-style-name="Standard">
      <style:paragraph-properties fo:keep-together="auto" fo:keep-with-next="auto">
        <style:tab-stops>
          <style:tab-stop style:position="1.1319in"/>
          <style:tab-stop style:position="1.7453in"/>
          <style:tab-stop style:position="2.5252in"/>
        </style:tab-stops>
      </style:paragraph-properties>
    </style:style>
    <style:style style:name="P22" style:family="paragraph" style:parent-style-name="Standard">
      <style:paragraph-properties fo:keep-together="auto" fo:keep-with-next="auto">
        <style:tab-stops>
          <style:tab-stop style:position="1.2937in"/>
          <style:tab-stop style:position="1.9055in"/>
          <style:tab-stop style:position="2.6827in"/>
        </style:tab-stops>
      </style:paragraph-properties>
    </style:style>
    <style:style style:name="P23" style:family="paragraph" style:parent-style-name="Standard">
      <style:paragraph-properties fo:margin-top="0in" fo:margin-bottom="0.05in" style:contextual-spacing="false"/>
    </style:style>
    <style:style style:name="P24" style:family="paragraph" style:parent-style-name="Standard">
      <style:paragraph-properties fo:keep-with-next="auto"/>
    </style:style>
    <style:style style:name="P25" style:family="paragraph" style:parent-style-name="Standard">
      <style:paragraph-properties fo:text-align="justify" style:justify-single-word="false" fo:keep-with-next="auto"/>
    </style:style>
    <style:style style:name="P26" style:family="paragraph" style:parent-style-name="Standard">
      <style:paragraph-properties fo:text-align="justify" style:justify-single-word="false" fo:keep-together="auto" fo:keep-with-next="auto"/>
    </style:style>
    <style:style style:name="P27" style:family="paragraph" style:parent-style-name="Standard">
      <style:paragraph-properties fo:margin-left="0.5in" fo:text-align="justify" style:justify-single-word="false" fo:text-indent="0in" style:auto-text-indent="false"/>
    </style:style>
    <style:style style:name="P28" style:family="paragraph" style:parent-style-name="Title">
      <style:paragraph-properties fo:line-height="100%"/>
    </style:style>
    <style:style style:name="T1" style:family="text">
      <style:text-properties fo:language="pt" fo:country="BR"/>
    </style:style>
    <style:style style:name="T2" style:family="text">
      <style:text-properties fo:font-style="italic" style:text-underline-style="solid" style:text-underline-width="auto" style:text-underline-color="font-color" style:font-style-asian="italic" style:font-style-complex="italic"/>
    </style:style>
    <style:style style:name="T3" style:family="text">
      <style:text-properties fo:font-style="italic" style:font-style-asian="italic"/>
    </style:style>
    <style:style style:name="T4" style:family="text">
      <style:text-properties fo:font-style="italic" style:font-style-asian="italic" style:font-style-complex="italic"/>
    </style:style>
    <style:style style:name="T5" style:family="text">
      <style:text-properties fo:font-style="italic" style:font-style-asian="italic" style:font-weight-complex="bold"/>
    </style:style>
    <style:style style:name="T6" style:family="text">
      <style:text-properties fo:font-style="italic" style:font-style-asian="italic" style:font-name-complex="Arial1"/>
    </style:style>
    <style:style style:name="T7" style:family="text">
      <style:text-properties fo:font-style="italic" fo:font-weight="bold" style:font-style-asian="italic" style:font-weight-asian="bold"/>
    </style:style>
    <style:style style:name="T8" style:family="text">
      <style:text-properties fo:font-style="italic" fo:background-color="#ffffff" loext:char-shading-value="0" style:font-name-asian="Calibri" style:font-style-asian="italic"/>
    </style:style>
    <style:style style:name="T9" style:family="text">
      <style:text-properties style:font-style-complex="italic"/>
    </style:style>
    <style:style style:name="T10" style:family="text">
      <style:text-properties fo:font-style="normal" style:font-style-asian="normal" style:font-style-complex="normal"/>
    </style:style>
    <style:style style:name="T11" style:family="text">
      <style:text-properties style:text-position="super 58%"/>
    </style:style>
    <style:style style:name="T12" style:family="text">
      <style:text-properties style:text-position="super 58%" fo:font-style="italic" style:font-style-asian="italic"/>
    </style:style>
    <style:style style:name="T13" style:family="text">
      <style:text-properties style:text-position="super 58%" fo:font-style="italic" style:font-style-asian="italic" style:font-style-complex="italic"/>
    </style:style>
    <style:style style:name="T14" style:family="text">
      <style:text-properties style:font-weight-complex="bold"/>
    </style:style>
    <style:style style:name="T15" style:family="text">
      <style:text-properties fo:font-weight="bold" style:font-weight-asian="bold"/>
    </style:style>
    <style:style style:name="T16" style:family="text">
      <style:text-properties fo:font-weight="bold" style:font-weight-asian="bold" style:font-weight-complex="bold"/>
    </style:style>
    <style:style style:name="T17" style:family="text">
      <style:text-properties fo:background-color="#ffffff" loext:char-shading-value="0" style:font-name-asian="Calibri"/>
    </style:style>
    <style:style style:name="T18" style:family="text">
      <style:text-properties fo:language="es" fo:country="ES"/>
    </style:style>
    <style:style style:name="T19" style:family="text">
      <style:text-properties fo:language="es" fo:country="ES" fo:background-color="#ffffff" loext:char-shading-value="0" style:font-name-asian="Calibri"/>
    </style:style>
    <style:style style:name="T20" style:family="text">
      <style:text-properties fo:color="#0000ff" loext:opacity="100%" style:text-underline-style="solid" style:text-underline-width="auto" style:text-underline-color="font-color"/>
    </style:style>
    <style:style style:name="T21" style:family="text">
      <style:text-properties fo:color="#0000ff" loext:opacity="100%" style:text-underline-style="solid" style:text-underline-width="auto" style:text-underline-color="font-color">
        <loext:char-complex-color loext:theme-type="hyperlink" loext:color-type="theme"/>
      </style:text-properties>
    </style:style>
    <style:style style:name="T22" style:family="text">
      <style:text-properties fo:font-size="16pt" style:font-size-asian="16pt"/>
    </style:style>
    <style:style style:name="T23" style:family="text">
      <style:text-properties style:font-name="CG Times (W1)"/>
    </style:style>
    <style:style style:name="T24" style:family="text">
      <style:text-properties fo:font-size="11pt" style:font-size-asian="11pt" style:font-size-complex="11pt"/>
    </style:style>
    <style:style style:name="T25" style:family="text">
      <style:text-properties style:font-name="Symbol" style:font-name-asian="Symbol1" style:font-name-complex="Symbol1"/>
    </style:style>
    <style:style style:name="T26" style:family="text">
      <style:text-properties style:font-name="Symbol" fo:font-style="italic" style:font-name-asian="Symbol1" style:font-style-asian="italic" style:font-name-complex="Symbol1"/>
    </style:style>
    <style:style style:name="T27" style:family="text">
      <style:text-properties style:text-position="sub 58%"/>
    </style:style>
    <style:style style:name="T28" style:family="text">
      <style:text-properties fo:font-weight="normal" style:font-weight-asian="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edbk"/>
        <text:sequence-decl text:display-outline-level="0" text:name="ja"/>
        <text:sequence-decl text:display-outline-level="0" text:name="cb"/>
        <text:sequence-decl text:display-outline-level="0" text:name="copr"/>
        <text:sequence-decl text:display-outline-level="0" text:name="bkrv"/>
        <text:sequence-decl text:display-outline-level="0" text:name="ow"/>
        <text:sequence-decl text:display-outline-level="0" text:name="colloq"/>
        <text:sequence-decl text:display-outline-level="0" text:name="ivta"/>
        <text:sequence-decl text:display-outline-level="0" text:name="refta"/>
        <text:sequence-decl text:display-outline-level="0" text:name="nrt"/>
        <text:sequence-decl text:display-outline-level="0" text:name="posters"/>
        <text:sequence-decl text:display-outline-level="0" text:name="dd"/>
        <text:sequence-decl text:display-outline-level="0" text:name="cmm"/>
        <text:sequence-decl text:display-outline-level="0" text:name="qp"/>
        <text:sequence-decl text:display-outline-level="0" text:name="qpm"/>
        <text:sequence-decl text:display-outline-level="0" text:name="mphil"/>
        <text:sequence-decl text:display-outline-level="0" text:name="utt"/>
        <text:sequence-decl text:display-outline-level="0" text:name="thdc"/>
        <text:sequence-decl text:display-outline-level="0" text:name="resu"/>
      </text:sequence-decls>
      <text:p text:style-name="P28" loext:marker-style-name="T1"><text:bookmark text:name="_GoBack"/><text:span text:style-name="T1">Curriculum Vitae</text:span><text:span text:style-name="T1"/></text:p>
      <text:p text:style-name="P28" loext:marker-style-name="T1"><text:span text:style-name="T1">Paul de Lacy</text:span><text:span text:style-name="T1"/></text:p>
      <text:p text:style-name="P7" loext:marker-style-name="T1"/>
      <table:table table:name="Table1" table:style-name="Table1">
        <table:table-column table:style-name="Table1.A"/>
        <table:table-row table:style-name="Table1.1">
          <table:table-cell table:style-name="Table1.A1" office:value-type="string">
            <text:p text:style-name="P8">Professor Emeritus, Rutgers University</text:p>
            <text:p text:style-name="P8"/>
            <text:p text:style-name="P8"><text:a xlink:type="simple" xlink:href="mailto:delacy@rutgers.edu" text:style-name="Internet_20_link" text:visited-style-name="Visited_20_Internet_20_Link"><text:span text:style-name="Internet_20_link">delacy@rutgers.edu</text:span></text:a></text:p>
            <text:p text:style-name="P8"><text:a xlink:type="simple" xlink:href="http://www.pauldelacy.net/" text:style-name="Internet_20_link" text:visited-style-name="Visited_20_Internet_20_Link"><text:span text:style-name="Internet_20_link">http://www.pauldelacy.net</text:span></text:a></text:p>
            <text:p text:style-name="P8"/>
            <text:p text:style-name="P8" loext:marker-style-name="Internet link">ORCID: <text:a xlink:type="simple" xlink:href="http://orcid.org/0000-0001-9694-8063" text:style-name="Internet_20_link" text:visited-style-name="Visited_20_Internet_20_Link"><text:span text:style-name="Internet_20_link">0000-0001-9694-8063</text:span></text:a></text:p>
            <text:p text:style-name="P8"><text:a xlink:type="simple" xlink:href="https://scholar.google.com/citations?user=JYtfYMEAAAAJ" text:style-name="Internet_20_link" text:visited-style-name="Visited_20_Internet_20_Link"><text:span text:style-name="Internet_20_link">Google Scholar indices</text:span></text:a></text:p>
          </table:table-cell>
        </table:table-row>
      </table:table>
      <text:p text:style-name="Standard"/>
      <text:p text:style-name="Standard">Last Updated: <text:bookmark-start text:name="UPDATE_DATE"/><text:date style:data-style-name="N10129" text:date-value="2026-08-10T16:09:46.697734706">10 August 2026</text:date><text:bookmark-end text:name="UPDATE_DATE"/></text:p>
      <text:p text:style-name="Standard"/>
      <text:p text:style-name="P8">Currently: Professor Emeritus, Rutgers, The State University of New Jersey</text:p>
      <text:p text:style-name="P9"/>
      <text:h text:style-name="Heading_20_1" text:outline-level="1">1. Positions</text:h>
      <text:p text:style-name="Standard">July 2020-February 2026: Honorary Associate Professor, School of Cultures, Languages and Linguistics, the University of Auckland. <text:span text:style-name="T2">Resigned Feb 20, 2026.</text:span></text:p>
      <text:p text:style-name="Standard">June 2018 onwards: Professor Emeritus, Rutgers, The State University of New Jersey</text:p>
      <text:p text:style-name="Standard">July 2008-June 2018: Associate Professor, Department of Linguistics, Rutgers, The State University of New Jersey; Director of the Rutgers Phonology and Field Research Laboratory; Director of the Rutgers Phonetics Laboratory</text:p>
      <text:p text:style-name="Standard">July 2004-June 2008: Assistant Professor; Department of Linguistics, Rutgers, The State University of New Jersey</text:p>
      <text:p text:style-name="Standard">July 2002-June 2004: University Lecturer in Phonology and Morphology (US equiv: Assistant Professor); Department of Linguistics, University of Cambridge, UK</text:p>
      <text:p text:style-name="Standard"/>
      <text:h text:style-name="Heading_20_1" text:outline-level="1">2. Education</text:h>
      <text:p text:style-name="Standard">2002: PhD in Linguistics, Department of Linguistics, University of Massachusetts Amherst. <text:s/><text:line-break/>Dissertation: <text:span text:style-name="T3">The formal expression of markedness</text:span>. <text:s/><text:line-break/>Chair: John J. McCarthy, Committee: Elisabeth O. Selkirk, John Kingston, Mark Feinstein (Hampshire College), Alan S. Prince (Rutgers University).</text:p>
      <text:p text:style-name="Standard">1997: MA (First class honours) in Linguistics, Linguistics department, University of Auckland, New Zealand.</text:p>
      <text:p text:style-name="Standard">1995: BA in Linguistics and English Literature, University of Auckland, New Zealand.</text:p>
      <text:p text:style-name="Standard"/>
      <text:h text:style-name="Heading_20_1" text:outline-level="1">3. Publications</text:h>
      <text:p text:style-name="Standard"/>
      <text:h text:style-name="P3" text:outline-level="2">3.1 Dissertation</text:h>
      <text:p text:style-name="Standard">de Lacy, Paul (2002). <text:span text:style-name="T4">The formal expression of markedness</text:span>. <text:s/>Doctoral dissertation, University of Massachusetts Amherst. <text:s/>Amherst, MA: GLSA Publications [<text:span text:style-name="T9">Rutgers Optimality Archive #</text:span>542] <text:a xlink:type="simple" xlink:href="http://scholarworks.umass.edu/dissertations/AAI3068550" text:style-name="Internet_20_link" text:visited-style-name="Visited_20_Internet_20_Link"><text:span text:style-name="Internet_20_link">http://scholarworks.umass.edu/dissertations/AAI3068550</text:span></text:a> </text:p>
      <text:p text:style-name="P11"/>
      <text:h text:style-name="P3" text:outline-level="2"><text:soft-page-break/>3.2 Books</text:h>
      <text:p text:style-name="P23">Blum, Eileen, Vartan Haghverdi, Paul de Lacy, Chris Oakden, &amp; Shu-hao Shih (eds.) (in prep.) <text:span text:style-name="T4">Non-metrical stress: Theory and evidence</text:span><text:span text:style-name="T10">.</text:span></text:p>
      <text:p text:style-name="Standard">de Lacy, Paul (2006). <text:s/><text:span text:style-name="T4">Markedness: Reduction and Preservation in Phonology</text:span>. <text:s/>Cambridge Studies in Linguistics 112. <text:s/>Cambridge University Press. <text:s/>(<text:a xlink:type="simple" xlink:href="http://ling.rutgers.edu/~delacy/markedness" text:style-name="Internet_20_link" text:visited-style-name="Visited_20_Internet_20_Link"><text:span text:style-name="Internet_20_link">http://ling.rutgers.edu/~delacy/markedness</text:span></text:a>). DOI: <text:a xlink:type="simple" xlink:href="http://dx.doi.org/10.1017/CBO9780511486388" text:style-name="Internet_20_link" text:visited-style-name="Visited_20_Internet_20_Link"><text:span text:style-name="Internet_20_link">10.1017/CBO9780511486388</text:span></text:a> <text:s/></text:p>
      <text:p text:style-name="P24"/>
      <text:h text:style-name="P3" text:outline-level="2">3.3 Edited Books </text:h>
      <text:p text:style-name="Standard"><text:sequence text:ref-name="refedbk0" text:name="edbk" text:formula="ooow:edbk+1" style:num-format="1">1</text:sequence>. Adam Jardine and Paul de Lacy (eds.) (forthcoming in 2027) <text:s/><text:span text:style-name="T3">The Cambridge Handbook of Phonology</text:span>. <text:s/>2<text:span text:style-name="T11">nd</text:span> Edition. <text:s/>Cambridge University Press.</text:p>
      <text:p text:style-name="Standard"><text:sequence text:ref-name="refedbk1" text:name="edbk" text:formula="ooow:edbk+1" style:num-format="1">2</text:sequence>. de Lacy, Paul (ed.) <text:span text:style-name="T14">(2007)</text:span>. <text:span text:style-name="T3">The Cambridge Handbook of Phonology</text:span>. <text:s/>Cambridge University Press. (<text:a xlink:type="simple" xlink:href="http://handbookofphonology.rutgers.edu/" text:style-name="Internet_20_link" text:visited-style-name="Visited_20_Internet_20_Link"><text:span text:style-name="Internet_20_link">http://handbookofphonology.rutgers.edu</text:span></text:a>). <text:s/>DOI: <text:a xlink:type="simple" xlink:href="http://dx.doi.org/10.1017/S095267571000028X" text:style-name="Internet_20_link" text:visited-style-name="Visited_20_Internet_20_Link"><text:span text:style-name="Internet_20_link">10.1017/S095267571000028X</text:span></text:a></text:p>
      <text:p text:style-name="Standard"><text:sequence text:ref-name="refedbk2" text:name="edbk" text:formula="ooow:edbk+1" style:num-format="1">3</text:sequence>. de Lacy, Paul (ed.-in-chief) (2004); Marc<text:span text:style-name="T15"> </text:span>Richards and Lluïsa Astruc (eds.) <text:span text:style-name="T15"><text:s text:c="2"/></text:span><text:span text:style-name="T3">Cambridge Occasional Papers in Linguistics 1</text:span>. <text:s/>University of Cambridge.</text:p>
      <text:p text:style-name="Standard"><text:sequence text:ref-name="refedbk3" text:name="edbk" text:formula="ooow:edbk+1" style:num-format="1">4</text:sequence>. Carpenter, Angela, Andries Coetzee and Paul de Lacy (eds.) (2003). <text:span text:style-name="T4">Papers in Optimality Theory II</text:span>. <text:s/>University of Massachusetts Occasional Papers (UMOP) 26. <text:s/>Amherst, MA: GLSA Publications.</text:p>
      <text:p text:style-name="Standard"><text:sequence text:ref-name="refedbk4" text:name="edbk" text:formula="ooow:edbk+1" style:num-format="1">5</text:sequence>. de Lacy, Paul and Anita Nowak (eds.) (2000). <text:span text:style-name="T4">Papers from the 25</text:span><text:span text:style-name="T13">th</text:span><text:span text:style-name="T4"> Anniversary</text:span>. <text:s/>University of Massachusetts Occasional Papers (UMOP) 24. <text:s/>Amherst, MA: GLSA Publications.</text:p>
      <text:p text:style-name="P11"/>
      <text:h text:style-name="P3" text:outline-level="2">3.4 Journal Articles</text:h>
      <text:p text:style-name="P24"><text:sequence text:ref-name="refja0" text:name="ja" text:formula="ooow:ja+1" style:num-format="1">1</text:sequence>. de Lacy, Paul (to appear in 2026). <text:s/>Phonology augments: A New Zealand English speaker’s voiceless stop alternations. <text:span text:style-name="T3">English Language and Linguistics </text:span><text:span text:style-name="T10">30.4</text:span>.</text:p>
      <text:p text:style-name="P24"><text:sequence text:ref-name="refja1" text:name="ja" text:formula="ooow:ja+1" style:num-format="1">2</text:sequence>. de Lacy, Paul (2020). <text:s/>Do morphophonological exchange rules exist? A reply to DiCanio et al. (2020). <text:s/><text:span text:style-name="T3">Phonological Data &amp; Analysis</text:span> 2.4: 29-43. <text:s/>DOI: <text:a xlink:type="simple" xlink:href="https://doi.org/10.3765/pda.v2art4.3" text:style-name="Internet_20_link" text:visited-style-name="Visited_20_Internet_20_Link"><text:span text:style-name="Internet_20_link">10.3765/pda.v2no4.46</text:span></text:a></text:p>
      <text:p text:style-name="P24"><text:sequence text:ref-name="refja2" text:name="ja" text:formula="ooow:ja+1" style:num-format="1">3</text:sequence>. Shih, Shu-hao and Paul de Lacy (2019). <text:s/>Evidence for sonority-driven stress. <text:s/><text:span text:style-name="T3">Catalan Journal of Linguistics</text:span> 18: 9-40. <text:s/>DOI: <text:a xlink:type="simple" xlink:href="https://doi.org/10.5565/rev/catjl.256" text:style-name="Internet_20_link" text:visited-style-name="Visited_20_Internet_20_Link"><text:span text:style-name="Internet_20_link">10.5565/rev/catjl.256</text:span></text:a> </text:p>
      <text:p text:style-name="P24"><text:sequence text:ref-name="refja3" text:name="ja" text:formula="ooow:ja+1" style:num-format="1">4</text:sequence>. de Lacy, Paul and John Kingston (2013). Synchronic explanation. <text:span text:style-name="T3">Natural Language and Linguistic Theory </text:span>31.2: 287-355. <text:s/>DOI: <text:a xlink:type="simple" xlink:href="http://dx.doi.org/10.1007/s11049-013-9191-y" text:style-name="Internet_20_link" text:visited-style-name="Visited_20_Internet_20_Link"><text:span text:style-name="Internet_20_link">10.1007/s11049-013-9191-y</text:span></text:a></text:p>
      <text:p text:style-name="P24"><text:sequence text:ref-name="refja4" text:name="ja" text:formula="ooow:ja+1" style:num-format="1">5</text:sequence>. de Lacy, Paul (2007). <text:s/>Quality of data in metrical stress theory. <text:s/><text:span text:style-name="T3">Cambridge Extra</text:span> <text:span text:style-name="T3">magazine</text:span> (<text:a xlink:type="simple" xlink:href="http://linguistlist.org/pubs/cupmag/index.cfm" text:style-name="Internet_20_link" text:visited-style-name="Visited_20_Internet_20_Link"><text:span text:style-name="Internet_20_link">http://linguistlist.org/pubs/cupmag/index.cfm</text:span></text:a><text:span text:style-name="a">) Issue 2. </text:span></text:p>
      <text:p text:style-name="P24"><text:sequence text:ref-name="refja5" text:name="ja" text:formula="ooow:ja+1" style:num-format="1">6</text:sequence>. de Lacy, Paul (2007). <text:s/>What to expect from “Clinton”. <text:s/><text:span text:style-name="T3">Cambridge Extra</text:span> <text:span text:style-name="T3">magazine</text:span> (<text:a xlink:type="simple" xlink:href="http://linguistlist.org/pubs/cupmag/index.cfm" text:style-name="Internet_20_link" text:visited-style-name="Visited_20_Internet_20_Link"><text:span text:style-name="Internet_20_link">http://linguistlist.org/pubs/cupmag/index.cfm</text:span></text:a><text:span text:style-name="a">) Issue 2. </text:span></text:p>
      <text:p text:style-name="P24"><text:sequence text:ref-name="refja6" text:name="ja" text:formula="ooow:ja+1" style:num-format="1">7</text:sequence>. de Lacy, Paul (2006). Transmissibility and the role of the phonological component. <text:s/><text:span text:style-name="T3">Theoretical Linguistics</text:span> 32.2: 185-196. DOI: <text:a xlink:type="simple" xlink:href="http://dx.doi.org/10.1515/TL.2006.012" text:style-name="Internet_20_link" text:visited-style-name="Visited_20_Internet_20_Link"><text:span text:style-name="Internet_20_link">10.1515/TL.2006.012</text:span></text:a></text:p>
      <text:p text:style-name="P24" loext:marker-style-name="T7"><text:sequence text:ref-name="refja7" text:name="ja" text:formula="ooow:ja+1" style:num-format="1">8</text:sequence>. de Lacy, Paul (2004). Markedness conflation in Optimality Theory. <text:s/><text:span text:style-name="T3">Phonology </text:span>21.2:145-199. <text:s/>DOI: <text:a xlink:type="simple" xlink:href="http://dx.doi.org/10.1017/S0952675704000193" text:style-name="Internet_20_link" text:visited-style-name="Visited_20_Internet_20_Link"><text:span text:style-name="Internet_20_link">10.1017/S0952675704000193</text:span></text:a></text:p>
      <text:p text:style-name="P24"><text:sequence text:ref-name="refja8" text:name="ja" text:formula="ooow:ja+1" style:num-format="1">9</text:sequence>. de Lacy, Paul (2002). The interaction of tone and stress in Optimality Theory. <text:s/><text:span text:style-name="T4">Phonology </text:span>19.1: 1-32. DOI: <text:a xlink:type="simple" xlink:href="http://dx.doi.org/10.1017/S0952675702004220" text:style-name="Internet_20_link" text:visited-style-name="Visited_20_Internet_20_Link"><text:span text:style-name="Internet_20_link">10.1017/S0952675702004220</text:span></text:a></text:p>
      <text:p text:style-name="P24"><text:sequence text:ref-name="refja9" text:name="ja" text:formula="ooow:ja+1" style:num-format="1">10</text:sequence>. de Lacy, Paul (1998). A cooccurence restriction in Maori. <text:span text:style-name="T4">Te Reo (Journal of the Linguistic Society of New Zealand) </text:span><text:span text:style-name="T14">40</text:span>: 10-44. <text:s/></text:p>
      <text:p text:style-name="P24"><text:sequence text:ref-name="refja10" text:name="ja" text:formula="ooow:ja+1" style:num-format="1">11</text:sequence>. de Lacy, Paul (1998). Thematic and structural affinities: <text:span text:style-name="T4">The Wanderer</text:span> and Ecclesiastes. <text:span text:style-name="T4">Neophilologus </text:span>82.1: 125-137. [Literary analysis] DOI: <text:a xlink:type="simple" xlink:href="http://dx.doi.org/10.1023/A:1004230102288" text:style-name="Internet_20_link" text:visited-style-name="Visited_20_Internet_20_Link"><text:span text:style-name="Internet_20_link">10.1023/A:1004230102288</text:span></text:a></text:p>
      <text:p text:style-name="P24"><text:sequence text:ref-name="refja11" text:name="ja" text:formula="ooow:ja+1" style:num-format="1">12</text:sequence>. de Lacy, Paul (1996). Aspects of Christianisation and cultural adaptation in the Old English <text:span text:style-name="T4">Judith</text:span>. <text:span text:style-name="T3">Neuphilologische Mitteilungen (Bulletin of the Modern Language Society) </text:span>97.4: 393-410. [Literary analysis]</text:p>
      <text:p text:style-name="Standard"><text:soft-page-break/></text:p>
      <text:p text:style-name="Standard"/>
      <text:h text:style-name="P3" text:outline-level="2">3.5 Chapters in books</text:h>
      <text:p text:style-name="P25"><text:sequence text:ref-name="refcb0" text:name="cb" text:formula="ooow:cb+1" style:num-format="1">1</text:sequence>. Jardine, Adam and Paul de Lacy (forthcoming in 2027). Introduction. <text:s/>In Adam Jardine &amp; Paul de Lacy (eds.) <text:span text:style-name="T3">The Handbook of Phonology</text:span>. <text:s/>Second Edition. <text:s/>Cambridge University Press, ch.1.</text:p>
      <text:p text:style-name="P25"><text:sequence text:ref-name="refcb1" text:name="cb" text:formula="ooow:cb+1" style:num-format="1">2</text:sequence>. de Lacy, Paul (forthcoming in 2027). Evidence and methods in phonology. <text:s/>In Adam Jardine &amp; Paul de Lacy (eds.) <text:span text:style-name="T3">The Handbook of Phonology</text:span>. <text:s/>Second Edition. <text:s/>Cambridge University Press.</text:p>
      <text:p text:style-name="P25"><text:sequence text:ref-name="refcb2" text:name="cb" text:formula="ooow:cb+1" style:num-format="1">3</text:sequence>. de Lacy, Paul and Peter Staroverov (forthcoming in 2027). Deletion, epenthesis, coalescence, and splitting in theory. <text:s/>In Adam Jardine &amp; Paul de Lacy (eds.) <text:span text:style-name="T3">The Handbook of Phonology</text:span>. <text:s/>Second Edition. <text:s/>Cambridge University Press.</text:p>
      <text:p text:style-name="P25"><text:sequence text:ref-name="refcb3" text:name="cb" text:formula="ooow:cb+1" style:num-format="1">4</text:sequence>. de Lacy, Paul (2020). <text:s/>The feature [stress]. <text:s/>In Eno-Abasi Urua, Francis Egbokhare, Olúṣẹ̀yẹ Adéṣọlá, and Harrison Adeniyi (eds.) <text:span text:style-name="T3">African Languages in Time and Space: A Festschrift in Honour of Professor Akinbiyi Akinlabi</text:span>. <text:s/>Ibadan, Nigeria: Zenith BookHouse Ltd, pp. 1-27.</text:p>
      <text:p text:style-name="P25"><text:sequence text:ref-name="refcb4" text:name="cb" text:formula="ooow:cb+1" style:num-format="1">5</text:sequence>. de Lacy, Paul (2017). <text:s/>Circumscriptive haplologizing reduplicants. <text:s/>In Heidi Quinn, Diane Massam, and Lisa Matthewson (eds). <text:span text:style-name="T3">Linguistic travels in time and space: Festschrift for Liz Pearce</text:span>. <text:s/>Wellington Working Papers in Linguistics (WWPL) 23: 41-51.</text:p>
      <text:p text:style-name="P24"><text:sequence text:ref-name="refcb5" text:name="cb" text:formula="ooow:cb+1" style:num-format="1">6</text:sequence>. de Lacy, Paul (2015). <text:s/>Theoretical Phonology. <text:s/>In Mark Aronoff (ed.) <text:span text:style-name="T3">The Oxford Research Encyclopedia of Linguistics</text:span>. <text:s/>Oxford University Press.</text:p>
      <text:p text:style-name="P24" loext:marker-style-name="T19"><text:sequence text:ref-name="refcb6" text:name="cb" text:formula="ooow:cb+1" style:num-format="1">7</text:sequence>. <text:span text:style-name="T17">de Lacy, Paul (2014). <text:s/>Evaluating evidence for stress systems. <text:s/>In Harry van der Hulst (ed.) </text:span><text:span text:style-name="T8">Word stress: Theoretical and typological issues</text:span><text:span text:style-name="T17">, Cambridge University Press, pp. 149-193. <text:s/></text:span><text:span text:style-name="T19">ISBN: 9781107039513. <text:s/></text:span></text:p>
      <text:p text:style-name="P10" loext:marker-style-name="T19"><text:a xlink:type="simple" xlink:href="http://www.cambridge.org/us/academic/subjects/languages-linguistics/phonetics-and-phonology/word-stress-theoretical-and-typological-issues" text:style-name="Internet_20_link" text:visited-style-name="Visited_20_Internet_20_Link"><text:span text:style-name="Internet_20_link"><text:span text:style-name="T19">http://www.cambridge.org/us/academic/subjects/languages-linguistics/phonetics-and-phonology/word-stress-theoretical-and-typological-issues</text:span></text:span></text:a></text:p>
      <text:p text:style-name="P24"><text:sequence text:ref-name="refcb7" text:name="cb" text:formula="ooow:cb+1" style:num-format="1">8</text:sequence>. de Lacy, Paul (2012). <text:s/>Morpho-phonological polarity. <text:s/>In Jochen Trommer (ed.) <text:span text:style-name="T3">The morphology and phonology of exponence.</text:span> <text:s/>Oxford Studies in Theoretical Linguistics 41. Oxford University Press. <text:s/>pp. 121-159. <text:s/>DOI: </text:p>
      <text:p text:style-name="P24"><text:sequence text:ref-name="refcb8" text:name="cb" text:formula="ooow:cb+1" style:num-format="1">9</text:sequence>. de Lacy, Paul (2011). <text:s/>Phonology. <text:s/>In Mark Aronoff (ed.) <text:span text:style-name="T3">Oxford Bibliographies Online: Linguistics</text:span>. <text:s/>New York: Oxford University Press, 28 October, 2012. <text:s/><text:a xlink:type="simple" xlink:href="http://www.oxfordbibliographies.com/" text:style-name="ListLabel_20_21" text:visited-style-name="ListLabel_20_21"><text:span text:style-name="T20">http://www.oxfordbibliographies.com</text:span></text:a> </text:p>
      <text:p text:style-name="P24"><text:sequence text:ref-name="refcb9" text:name="cb" text:formula="ooow:cb+1" style:num-format="1">10</text:sequence>. de Lacy, Paul (2011). <text:s/>Markedness and faithfulness constraints. <text:s/>In Marc van Oostendorp, Colin J. Ewen, Elizabeth Hume, and Keren Rice (ed.) <text:span text:style-name="T3">The Blackwell Companion to Phonology</text:span>. <text:s/><text:span text:style-name="T3">Volume 3: Phonological Processes</text:span>. Blackwell Publishing, pp. 1491-1512 (chapter 63).</text:p>
      <text:p text:style-name="P24"><text:sequence text:ref-name="refcb10" text:name="cb" text:formula="ooow:cb+1" style:num-format="1">11</text:sequence>. de Lacy, Paul (2009). Phonological evidence. <text:s/>In Steve Parker (ed.)<text:span text:style-name="T3">. <text:s/>Phonological argumentation: Essays on evidence and motivation.</text:span> <text:s/>Equinox Publications, pp.43-78. <text:s/>[35 pages]</text:p>
      <text:p text:style-name="P24"><text:sequence text:ref-name="refcb11" text:name="cb" text:formula="ooow:cb+1" style:num-format="1">12</text:sequence>. Bye, Patrik and Paul de Lacy (2008). Metrical influences on fortition and lenition. <text:s/>In Joaquim Brandão de Carvalho, Tobias Scheer, and Philippe Ségéral (eds.) <text:span text:style-name="T3">Lenition and Fortition</text:span>. <text:s/>Studies in Generative Grammar 99. <text:s/>Berlin: Mouton de Gruyter, pp.173-206.</text:p>
      <text:p text:style-name="P24"><text:sequence text:ref-name="refcb12" text:name="cb" text:formula="ooow:cb+1" style:num-format="1">13</text:sequence>. de Lacy, Paul (2007). Freedom, Interpretability, and the Loop. In Sylvia Blaho, Patrik Bye, and Martin Krämer (eds.)<text:span text:style-name="T3">. <text:s/>Freedom of Analysis? </text:span>Studies in Generative Grammar 95.<text:span text:style-name="T3"> <text:s/></text:span>New York:<text:span text:style-name="T3"> </text:span>Mouton de Gruyter, pp. 175-202.</text:p>
      <text:p text:style-name="P24"><text:sequence text:ref-name="refcb13" text:name="cb" text:formula="ooow:cb+1" style:num-format="1">14</text:sequence>. de Lacy, Paul (2007). <text:s/>The interaction of tone, sonority, and prosodic structure. <text:s/>In Paul de Lacy (ed.) <text:span text:style-name="T3">The Cambridge Handbook of Phonology</text:span>. Cambridge: Cambridge University Press, ch.12 (pp. 281-307).</text:p>
      <text:p text:style-name="P24"><text:soft-page-break/><text:sequence text:ref-name="refcb14" text:name="cb" text:formula="ooow:cb+1" style:num-format="1">15</text:sequence>. de Lacy, Paul (2007). <text:s/>Themes in phonology. <text:s/>In Paul de Lacy (ed.) <text:span text:style-name="T3">The Cambridge Handbook of Phonology</text:span>. Cambridge: Cambridge University Press, ch.1 (pp. 5-30).</text:p>
      <text:p text:style-name="P24"><text:sequence text:ref-name="refcb15" text:name="cb" text:formula="ooow:cb+1" style:num-format="1">16</text:sequence>. de Lacy, Paul (2004). <text:s/>Conflation and hierarchies. <text:s/>In Lluïsa Astruc-Aguilera &amp; Marc Richards (eds.) <text:span text:style-name="T4">Cambridge Occasional Papers in Linguistics 1</text:span>. <text:s/>Cambridge, UK: University of Cambridge Linguistics Department, pp.83-100.</text:p>
      <text:p text:style-name="P24"><text:sequence text:ref-name="refcb16" text:name="cb" text:formula="ooow:cb+1" style:num-format="1">17</text:sequence>. de Lacy, Paul (2004). <text:s/>Maximal Words and the Māori passive. In John McCarthy (ed.) <text:span text:style-name="T4">Optimality Theory in phonology: A reader.</text:span> <text:s/>Oxford: Blackwell, pp. 495-513. <text:s/>DOI: <text:a xlink:type="simple" xlink:href="http://dx.doi.org/10.1002/9780470756171.ch27" text:style-name="Internet_20_link" text:visited-style-name="Visited_20_Internet_20_Link"><text:span text:style-name="Internet_20_link">10.1002/9780470756171.ch27</text:span></text:a></text:p>
      <text:p text:style-name="P24"><text:sequence text:ref-name="refcb17" text:name="cb" text:formula="ooow:cb+1" style:num-format="1">18</text:sequence>. de Lacy, Paul (2003). <text:s/>Constraint universality and prosodic phrasing in Māori. In Angela Carpenter, Andries Coetzee, and Paul de Lacy (eds.) <text:span text:style-name="T4">Papers in Optimality Theory II</text:span>. <text:s/>UMOP 26. <text:s/>Amherst, MA: GLSA Publications, pp.59-79. [Also Rutgers Optimality Archive #561]</text:p>
      <text:p text:style-name="P24"><text:sequence text:ref-name="refcb18" text:name="cb" text:formula="ooow:cb+1" style:num-format="1">19</text:sequence>. de Lacy, Paul (2002). Conflation and scales. <text:s/>In Masako Hirotani (ed.) <text:span text:style-name="T3">Proceedings of the Northeast Linguistic Society (NELS) 32</text:span>, pp. 93-112. <text:s/>Amherst, MA: GLSA Publications.</text:p>
      <text:p text:style-name="P24"><text:sequence text:ref-name="refcb19" text:name="cb" text:formula="ooow:cb+1" style:num-format="1">20</text:sequence>. de Lacy, Paul (1999). <text:s/>Morphological haplology and correspondence, in Paul de Lacy and Anita Nowak (eds.) <text:span text:style-name="T4">Papers from the 25</text:span><text:span text:style-name="T13">th</text:span><text:span text:style-name="T4"> Anniversary</text:span>. <text:s/>University of Massachusetts Occasional Papers (UMOP) 24. <text:s/>Amherst, MA: GLSA Publications, pp.51-88. <text:s/>[Also Rutgers Optimality Archive #298.]</text:p>
      <text:p text:style-name="P11"/>
      <text:h text:style-name="P3" text:outline-level="2">3.6 Chapters in conference proceedings</text:h>
      <text:p text:style-name="P24"><text:sequence text:ref-name="refcopr0" text:name="copr" text:formula="ooow:copr+1" style:num-format="1">1</text:sequence>. Rehrig, Gwendolyn, Sten Knutsen, Nicholas Schrum, Paul de Lacy, and Karin Stromswold (2017). <text:s/>The long and short of it: The role of verb stem vowel duration in sentence processing. <text:s/><text:span text:style-name="T3">Proceedings of the Annual Meeting of the Cognitive Science Society</text:span> 39: 3821 <text:a xlink:type="simple" xlink:href="https://escholarship.org/uc/item/4s7680q2" text:style-name="Internet_20_link" text:visited-style-name="Visited_20_Internet_20_Link"><text:span text:style-name="Internet_20_link">https://escholarship.org/uc/item/4s7680q2</text:span></text:a></text:p>
      <text:p text:style-name="P24"><text:sequence text:ref-name="refcopr1" text:name="copr" text:formula="ooow:copr+1" style:num-format="1">2</text:sequence>. de Lacy, Paul (2003). <text:s/>Maximal words and the Māori passive. <text:s/>In Andrea Rakowski and Norvin Richards (ed.) <text:span text:style-name="T3">Proceedings of AFLA VIII: The eighth meeting of the Austronesian formal linguistics association.</text:span> <text:s/>MIT Working Papers in Linguistics 44. <text:s/>Cambridge, MA: MIT Linguistics Dept, pp. 20-39. <text:s/><text:a xlink:type="simple" xlink:href="http://stuff.mit.edu/afs/athena/activity/m/mitwpl/pre2006site/WPL-volumes-files/WPL44.html" text:style-name="Internet_20_link" text:visited-style-name="Visited_20_Internet_20_Link"><text:span text:style-name="Internet_20_link">http://stuff.mit.edu/afs/athena/activity/m/mitwpl/pre2006site/WPL-volumes-files/WPL44.html</text:span></text:a> </text:p>
      <text:p text:style-name="P24"><text:sequence text:ref-name="refcopr2" text:name="copr" text:formula="ooow:copr+1" style:num-format="1">3</text:sequence>. de Lacy, Paul (2001). <text:s/>Markedness in prominent positions. <text:s/>In Ora Matushansky, Albert Costa, Javier Martin-Gonzalez, Lance Nathan, and Adam Szczegielniak (eds.) <text:span text:style-name="T3">HUMIT 2000</text:span>, <text:s/>MIT Working Papers in Linguistics 40. Cambridge, MA: MITWPL, pp.53-66 [Also Rutgers Optimality Archive#432] <text:a xlink:type="simple" xlink:href="http://stuff.mit.edu/afs/athena/activity/m/mitwpl/pre2006site/WPL-volumes-files/WPL40.html" text:style-name="Internet_20_link" text:visited-style-name="Visited_20_Internet_20_Link"><text:span text:style-name="Internet_20_link">http://stuff.mit.edu/afs/athena/activity/m/mitwpl/pre2006site/WPL-volumes-files/WPL40.html</text:span></text:a> </text:p>
      <text:p text:style-name="P24"><text:sequence text:ref-name="refcopr3" text:name="copr" text:formula="ooow:copr+1" style:num-format="1">4</text:sequence>. Bye, Patrik and Paul de Lacy (2000). <text:s/>Edge asymmetries in Phonology and Morphology, In Ji-Yung Kim and Masako Hirotani (eds.) <text:span text:style-name="T4">Proceedings of NELS (North-eastern Linguistics Society conference) 30.</text:span> Amherst, MA: GLSA Publications, pp.121-135.</text:p>
      <text:p text:style-name="P24"><text:sequence text:ref-name="refcopr4" text:name="copr" text:formula="ooow:copr+1" style:num-format="1">5</text:sequence>. de Lacy, Paul (1999). Circumscriptive morphemes. In Catherine Kitto and Carolyn Smallwood (eds.) <text:span text:style-name="T4">Proceedings of AFLA (Austronesian Formal Linguistics Association) VI</text:span>. <text:s/>Toronto: Toronto Working Papers in Linguistics 16.2, pp.107-120. <text:s/><text:a xlink:type="simple" xlink:href="http://twpl.library.utoronto.ca/index.php/twpl/article/view/6282" text:style-name="Internet_20_link" text:visited-style-name="Visited_20_Internet_20_Link"><text:span text:style-name="Internet_20_link">http://twpl.library.utoronto.ca/index.php/twpl/article/view/6282</text:span></text:a> [Also Rutgers Optimality Archive#339]. </text:p>
      <text:p text:style-name="P24"><text:soft-page-break/><text:sequence text:ref-name="refcopr5" text:name="copr" text:formula="ooow:copr+1" style:num-format="1">6</text:sequence>. Kitto, Catherine and Paul de Lacy (1999). <text:s/>Correspondence and epenthetic quality. In Catherine Kitto and Carolyn Smallwood (eds.) <text:span text:style-name="T4">Proceedings of AFLA (Austronesian Formal Linguistics Association) VI</text:span>. <text:s/>(Toronto Working Papers in Linguistics 16.2), pp.181-200. [Rutgers Optimality Archive#337; <text:a xlink:type="simple" xlink:href="http://twpl.library.utoronto.ca/index.php/twpl/article/view/6287" text:style-name="ListLabel_20_22" text:visited-style-name="ListLabel_20_22"><text:span text:style-name="T21">http://twpl.library.utoronto.ca/index.php/twpl/article/view/6287</text:span></text:a>].</text:p>
      <text:p text:style-name="P24" loext:marker-style-name="T22"><text:sequence text:ref-name="refcopr6" text:name="copr" text:formula="ooow:copr+1" style:num-format="1">7</text:sequence>. de Lacy, Paul (1999). A correspondence theory of morpheme order. In Peter Norquest, Jason D. Haugen, and Sonya Bird (eds.) <text:span text:style-name="T3">WCCFL (West Coast Conference in Formal Linguistics) XVIII</text:span>. <text:s/>Arizona: Coyote Working Papers in Linguistics, pp.27-45 [Rutgers Optimality Archive#338.]</text:p>
      <text:p text:style-name="Standard"/>
      <text:h text:style-name="P3" text:outline-level="2">3.7 Book Reviews</text:h>
      <text:p text:style-name="P25"><text:sequence text:ref-name="refbkrv0" text:name="bkrv" text:formula="ooow:bkrv+1" style:num-format="1">1</text:sequence>. de Lacy, Paul (2022). Review of Eva Zimmermann: <text:span text:style-name="T3">Morphological length and prosodically defective morphemes</text:span>. Morphology 32: 277–280. DOI: <text:a xlink:type="simple" xlink:href="https://doi.org/10.1007/s11525-022-09393-1" text:style-name="Internet_20_link" text:visited-style-name="Visited_20_Internet_20_Link"><text:span text:style-name="Internet_20_link">10.1007/s11525-022-09393-1</text:span></text:a></text:p>
      <text:p text:style-name="P25"><text:sequence text:ref-name="refbkrv1" text:name="bkrv" text:formula="ooow:bkrv+1" style:num-format="1">2</text:sequence>. de Lacy, Paul (2017). <text:s/><text:span text:style-name="T3">Phonological Typology</text:span> by Matthew K. Gordon (review). <text:s/><text:span text:style-name="T3">Language</text:span> 93.2: 481-484.</text:p>
      <text:p text:style-name="P24"><text:sequence text:ref-name="refbkrv2" text:name="bkrv" text:formula="ooow:bkrv+1" style:num-format="1">3</text:sequence>. de Lacy, Paul (2011). <text:s/>Review of B. Elan Dresher (2009) <text:span text:style-name="T3">The Contrastive Hierarchy in Phonology</text:span>. Cambridge University Press. <text:s/><text:span text:style-name="T3">Phonology</text:span> 27.3. <text:s/>DOI: <text:a xlink:type="simple" xlink:href="http://dx.doi.org/10.1017/S0952675710000278" text:style-name="Internet_20_link" text:visited-style-name="Visited_20_Internet_20_Link"><text:span text:style-name="Internet_20_link"><text:span text:style-name="T23">10.1017/S0952675710000278</text:span></text:span></text:a></text:p>
      <text:p text:style-name="P24"><text:sequence text:ref-name="refbkrv3" text:name="bkrv" text:formula="ooow:bkrv+1" style:num-format="1">4</text:sequence>. de Lacy, Paul (2009). <text:s/>Review of Mark Hale and Charles Reiss, <text:span text:style-name="T3">The Phonological Enterprise</text:span>. <text:s/>Oxford University Press. <text:s/><text:span text:style-name="T3">Journal of Linguistics</text:span> 45: 719-724. <text:s/>DOI: <text:a xlink:type="simple" xlink:href="http://dx.doi.org/10.1017/S0022226709990090" text:style-name="Internet_20_link" text:visited-style-name="Visited_20_Internet_20_Link"><text:span text:style-name="Internet_20_link">10.1017/S0022226709990090</text:span></text:a></text:p>
      <text:p text:style-name="P24"><text:sequence text:ref-name="refbkrv4" text:name="bkrv" text:formula="ooow:bkrv+1" style:num-format="1">5</text:sequence>. de Lacy, Paul (2006). Review of J. Lynch (ed.) Issues in Austronesian Historical Phonology. <text:s/>Journal of the Polynesian Society 115.1:100-102.</text:p>
      <text:p text:style-name="P24"><text:sequence text:ref-name="refbkrv5" text:name="bkrv" text:formula="ooow:bkrv+1" style:num-format="1">6</text:sequence>. de Lacy, Paul (2003). <text:s/>Review of J.Bradshaw and K.Rehg (eds.) <text:span text:style-name="T4">Issues in Austronesian Morphology</text:span>. <text:span text:style-name="T4">Journal of the Polynesian Society</text:span> 112.2: 172-174.</text:p>
      <text:p text:style-name="P24"/>
      <text:h text:style-name="P3" text:outline-level="2">3.8 Work in online archives not published elsewhere</text:h>
      <text:p text:style-name="P24" loext:marker-style-name="T18"><text:sequence text:ref-name="refow0" text:name="ow" text:formula="ooow:ow+1" style:num-format="1">1</text:sequence>. de Lacy, Paul (2001). Predicate nominals and equatives in Maori, Minimalist Syntax Archive #179. <text:span text:style-name="T18">[48 pages] </text:span><text:a xlink:type="simple" xlink:href="http://minimalism.linguistics.arizona.edu/AMSA/papersindex.html#D" text:style-name="Internet_20_link" text:visited-style-name="Visited_20_Internet_20_Link"><text:span text:style-name="Internet_20_link"><text:span text:style-name="T18">http://minimalism.linguistics.arizona.edu/AMSA/papersindex.html#D</text:span></text:span></text:a><text:span text:style-name="T18"> </text:span></text:p>
      <text:p text:style-name="P24"><text:sequence text:ref-name="refow1" text:name="ow" text:formula="ooow:ow+1" style:num-format="1">2</text:sequence>. <text:span text:style-name="T18">de Lacy, Paul (1999). </text:span>Tone and prominence, Rutgers Optimality Archive #333. <text:s/>[61 pages]</text:p>
      <text:p text:style-name="P24"><text:sequence text:ref-name="refow2" text:name="ow" text:formula="ooow:ow+1" style:num-format="1">3</text:sequence>. de Lacy, Paul (1998). Sympathetic stress, Rutgers Optimality Archive #294. [18 pages]</text:p>
      <text:p text:style-name="P24"><text:sequence text:ref-name="refow3" text:name="ow" text:formula="ooow:ow+1" style:num-format="1">4</text:sequence>. de Lacy, Paul (1998). The effect of consonant clusters on vowel duration in American English, ms. University of Massachusetts Amherst. [20 pages]</text:p>
      <text:p text:style-name="P24"><text:sequence text:ref-name="refow4" text:name="ow" text:formula="ooow:ow+1" style:num-format="1">5</text:sequence>. de Lacy, Paul (1997). Prosodic categorization, MA Thesis. <text:s/>Rutgers Optimality Archive#236. <text:s/>[205 pages]</text:p>
      <text:p text:style-name="P1"><text:sequence text:ref-name="refow5" text:name="ow" text:formula="ooow:ow+1" style:num-format="1">6</text:sequence>. de Lacy, Paul (1996). Circumscription revisited: an analysis of Maori reduplication, Rutgers Optimality Archive #133. <text:s/>[40 pages]</text:p>
      <text:p text:style-name="Standard"/>
      <text:h text:style-name="P3" text:outline-level="2">3.9 Linguistics and University-Related Software</text:h>
      <text:p text:style-name="P24">2012: English affix combination generator</text:p>
      <text:p text:style-name="P24"><text:tab/>Combines affixes with a variety of properties to make a searchable database</text:p>
      <text:p text:style-name="P24"><text:tab/><text:a xlink:type="simple" xlink:href="http://rci.rutgers.edu/~phonolab/mcmanus/affixes/" text:style-name="Internet_20_link" text:visited-style-name="Visited_20_Internet_20_Link"><text:span text:style-name="Internet_20_link">http://rci.rutgers.edu/~phonolab/mcmanus/affixes/</text:span></text:a> </text:p>
      <text:p text:style-name="P24">2009: OT constraint evaluator</text:p>
      <text:p text:style-name="P24">Software that implements a theory of violation mark assignment within Optimality Theory.</text:p>
      <text:p text:style-name="P24"><text:a xlink:type="simple" xlink:href="http://www.pauldelacy.net/VR" text:style-name="Internet_20_link" text:visited-style-name="Visited_20_Internet_20_Link"><text:span text:style-name="Internet_20_link">http://www.pauldelacy.net/VR</text:span></text:a> </text:p>
      <text:p text:style-name="P24">2008: Undergraduate Management System</text:p>
      <text:p text:style-name="P24"><text:soft-page-break/>Online course planning system for linguistics undergraduates; assigns and manages course enrolment and planning (PHP, MySQL)</text:p>
      <text:p text:style-name="P24">2007: Selected News at Rutgers Linguistics</text:p>
      <text:p text:style-name="P24"><text:tab/>Online newsletter creation, maintenance, and publication system (PHP, MySQL)</text:p>
      <text:p text:style-name="P24">2006: Cambridge Handbook of Phonology Website</text:p>
      <text:p text:style-name="P24"><text:tab/><text:a xlink:type="simple" xlink:href="http://handbookofphonology.rutgers.edu/" text:style-name="Internet_20_link" text:visited-style-name="Visited_20_Internet_20_Link"><text:span text:style-name="Internet_20_link">http://handbookofphonology.rutgers.edu</text:span></text:a> </text:p>
      <text:p text:style-name="P24"><text:tab/>Online book search function (PHP, MySQL)</text:p>
      <text:p text:style-name="P24">2000-2011: Rutgers Optimality Archive</text:p>
      <text:p text:style-name="P24"><text:tab/><text:a xlink:type="simple" xlink:href="http://roa.rutgers.edu/" text:style-name="Internet_20_link" text:visited-style-name="Visited_20_Internet_20_Link"><text:span text:style-name="Internet_20_link">http://roa.rutgers.edu</text:span></text:a> </text:p>
      <text:p text:style-name="P24"><text:tab/>Archival software (PHP; MySQL)</text:p>
      <text:p text:style-name="P24"/>
      <text:p text:style-name="Standard"/>
      <text:h text:style-name="Heading_20_1" text:outline-level="1">4. Presentations</text:h>
      <text:p text:style-name="Standard"/>
      <text:h text:style-name="P3" text:outline-level="2">4.1 Colloquia</text:h>
      <text:p text:style-name="P25"><text:sequence text:ref-name="refcolloq0" text:name="colloq" text:formula="ooow:colloq+1" style:num-format="1">1</text:sequence>. de Lacy, Paul (2024). How the brain speaks in Tongues. <text:s/>Colloquium Talk, Dallas International University.</text:p>
      <text:p text:style-name="P25"><text:sequence text:ref-name="refcolloq1" text:name="colloq" text:formula="ooow:colloq+1" style:num-format="1">2</text:sequence>. Shih, Shu-hao and Paul de Lacy (2022). <text:s/>How we know we don’t know. <text:s/>Colloquium Talk, University of Massachusetts Amherst.</text:p>
      <text:p text:style-name="P25"><text:sequence text:ref-name="refcolloq2" text:name="colloq" text:formula="ooow:colloq+1" style:num-format="1">3</text:sequence>. de Lacy, Paul (2020). <text:s/>Are linguistic methods valid? <text:s/>Colloquium Talk, University of Auckland, New Zealand.</text:p>
      <text:p text:style-name="P25"><text:sequence text:ref-name="refcolloq3" text:name="colloq" text:formula="ooow:colloq+1" style:num-format="1">4</text:sequence>. de Lacy, Paul (2017). <text:s/>What we know about stress. <text:s/>Colloquium Talk, University of Delaware.</text:p>
      <text:p text:style-name="P24"><text:sequence text:ref-name="refcolloq4" text:name="colloq" text:formula="ooow:colloq+1" style:num-format="1">5</text:sequence>. de Lacy, Paul (2015). Validity in Generative Phonology Research. <text:s/>Colloquium Talk, University of Southern California.</text:p>
      <text:p text:style-name="P24"><text:sequence text:ref-name="refcolloq5" text:name="colloq" text:formula="ooow:colloq+1" style:num-format="1">6</text:sequence>. de Lacy, Paul (2015). <text:s/>Does sonority-driven stress exist? <text:s/>Colloquium Talk, University of Barcelona.</text:p>
      <text:p text:style-name="P24"><text:sequence text:ref-name="refcolloq6" text:name="colloq" text:formula="ooow:colloq+1" style:num-format="1">7</text:sequence>. de Lacy, Paul (2013). <text:s/>Evidence for universals: Sonority-driven stress. <text:s/>Language Universals Workshop series, Harvard Linguistics Circle, Department of Linguistics, Harvard University. </text:p>
      <text:p text:style-name="P24"><text:sequence text:ref-name="refcolloq7" text:name="colloq" text:formula="ooow:colloq+1" style:num-format="1">8</text:sequence>. <text:span text:style-name="T14">de Lacy, Paul (2013). <text:s/>What we don’t know about phonology. <text:s/></text:span>CLaS-CCD Research Colloquium Series, Centre for Language Sciences (CLaS) and Centre of Excellence for Cognition and its Disorders (CCD), Macquarie University, Australia.</text:p>
      <text:p text:style-name="P24"><text:sequence text:ref-name="refcolloq8" text:name="colloq" text:formula="ooow:colloq+1" style:num-format="1">9</text:sequence>. de Lacy, Paul (2011). <text:s/>Evidence for the Maori passive. <text:s/>Linguistics Department, Cornell University.</text:p>
      <text:p text:style-name="P24"><text:sequence text:ref-name="refcolloq9" text:name="colloq" text:formula="ooow:colloq+1" style:num-format="1">10</text:sequence>. de Lacy, Paul (2008). <text:s/>Poverty of the evidence. <text:s/>Linguistics department, Princeton University.</text:p>
      <text:p text:style-name="P24"><text:sequence text:ref-name="refcolloq10" text:name="colloq" text:formula="ooow:colloq+1" style:num-format="1">11</text:sequence>. de Lacy, Paul (2008). <text:s/>Vacuous coalescence and absolute neutralization: A new theory of mutation. <text:s/>Network on Exponence, Leipzig, Germany.</text:p>
      <text:p text:style-name="P24"><text:sequence text:ref-name="refcolloq11" text:name="colloq" text:formula="ooow:colloq+1" style:num-format="1">12</text:sequence>. de Lacy, Paul (2007). <text:s/>Glossolalia as a targetless L2: Initial results. <text:s/>Linguistics department, University of Massachusetts Amherst.</text:p>
      <text:p text:style-name="P24"><text:sequence text:ref-name="refcolloq12" text:name="colloq" text:formula="ooow:colloq+1" style:num-format="1">13</text:sequence>. de Lacy, Paul (2006). <text:s/>Competence markedness vs. other markednesses. <text:s/>Department of Cognitive Science, Johns Hopkins University.</text:p>
      <text:p text:style-name="P24"><text:sequence text:ref-name="refcolloq13" text:name="colloq" text:formula="ooow:colloq+1" style:num-format="1">14</text:sequence>. de Lacy, Paul (2006). Principles of C-Markedness. <text:s/>Linguistics department, University of Pennsylvania.</text:p>
      <text:p text:style-name="P24"><text:sequence text:ref-name="refcolloq14" text:name="colloq" text:formula="ooow:colloq+1" style:num-format="1">15</text:sequence>. de Lacy, Paul (2005). Phonological evidence. <text:s/>Linguistics department, City University of New York.</text:p>
      <text:p text:style-name="P24"><text:sequence text:ref-name="refcolloq15" text:name="colloq" text:formula="ooow:colloq+1" style:num-format="1">16</text:sequence>. de Lacy, Paul (2005). Markedness exists. <text:s/>Linguistics department, State University of New York, Stony Brook.</text:p>
      <text:p text:style-name="P24"><text:soft-page-break/><text:sequence text:ref-name="refcolloq16" text:name="colloq" text:formula="ooow:colloq+1" style:num-format="1">17</text:sequence>. de Lacy, Paul (2005). Markedness exists. <text:s/>Linguistics department, University of Delaware.</text:p>
      <text:p text:style-name="P24"><text:sequence text:ref-name="refcolloq17" text:name="colloq" text:formula="ooow:colloq+1" style:num-format="1">18</text:sequence>. de Lacy, Paul (2004). The phonology of glossolalia. <text:s/>School of Languages, Linguistics, and Cultures, University of Manchester, UK.</text:p>
      <text:p text:style-name="P24"><text:sequence text:ref-name="refcolloq18" text:name="colloq" text:formula="ooow:colloq+1" style:num-format="1">19</text:sequence>. de Lacy, Paul (2004). The interpretive loop. <text:s/>Linguistics department, Stanford University.</text:p>
      <text:p text:style-name="P24"><text:sequence text:ref-name="refcolloq19" text:name="colloq" text:formula="ooow:colloq+1" style:num-format="1">20</text:sequence>. de Lacy, Paul (2003). Opacity is parallel. <text:s/>Linguistics department, University of York, UK.</text:p>
      <text:p text:style-name="P24"><text:sequence text:ref-name="refcolloq20" text:name="colloq" text:formula="ooow:colloq+1" style:num-format="1">21</text:sequence>. de Lacy, Paul (2003). Formalizing markedness in Optimality Theory. <text:s/>Linguistics department, Newcastle University, UK.</text:p>
      <text:p text:style-name="P24"><text:sequence text:ref-name="refcolloq21" text:name="colloq" text:formula="ooow:colloq+1" style:num-format="1">22</text:sequence>. de Lacy, Paul (2003). Markedness hierarchies and conflation. <text:s/>Stanford University.</text:p>
      <text:p text:style-name="P24"><text:sequence text:ref-name="refcolloq22" text:name="colloq" text:formula="ooow:colloq+1" style:num-format="1">23</text:sequence>. de Lacy, Paul (2003). <text:s/>The meaning of markedness in Optimality Theory. <text:s/>The Cambridge Linguistic Society, Cambridge, UK.</text:p>
      <text:p text:style-name="P24"><text:sequence text:ref-name="refcolloq23" text:name="colloq" text:formula="ooow:colloq+1" style:num-format="1">24</text:sequence>. de Lacy, Paul (2002). <text:s/>A formal theory of ‘exchange rules’: Morpheme distinctiveness in DhoLuo. <text:s/>Phonology Reading Group presentation, University College London, UK.</text:p>
      <text:p text:style-name="P24"><text:sequence text:ref-name="refcolloq24" text:name="colloq" text:formula="ooow:colloq+1" style:num-format="1">25</text:sequence>. de Lacy, Paul (2002). A formal theory of markedness symmetries and asymmetries. <text:s/>Department of Linguistics and Phonetics, University College London, UK.</text:p>
      <text:p text:style-name="P24"><text:sequence text:ref-name="refcolloq25" text:name="colloq" text:formula="ooow:colloq+1" style:num-format="1">26</text:sequence>. de Lacy, Paul (2001). <text:s/>The feature [sonority] in sonority-driven stress. <text:s/>Haskins Laboratories.</text:p>
      <text:p text:style-name="P24"><text:sequence text:ref-name="refcolloq26" text:name="colloq" text:formula="ooow:colloq+1" style:num-format="1">27</text:sequence>. de Lacy, Paul (2000). Architecture at the Interpretive Interface. <text:s/>Concordia University, Canada.</text:p>
      <text:p text:style-name="P24"><text:sequence text:ref-name="refcolloq27" text:name="colloq" text:formula="ooow:colloq+1" style:num-format="1">28</text:sequence>. de Lacy, Paul (2000). Maximal words. Rutgers Optimality Research Group, Rutgers University.</text:p>
      <text:p text:style-name="P24"><text:sequence text:ref-name="refcolloq28" text:name="colloq" text:formula="ooow:colloq+1" style:num-format="1">29</text:sequence>. de Lacy, Paul (2000). Prosodic conditions on Maori allomorphy. <text:s/>University of Auckland, New Zealand.</text:p>
      <text:p text:style-name="P24"><text:sequence text:ref-name="refcolloq29" text:name="colloq" text:formula="ooow:colloq+1" style:num-format="1">30</text:sequence>. de Lacy, Paul (2000). The effects of interpretation on form. <text:s/>Phonology Circle presentation, Massachusetts Institute of Technology.</text:p>
      <text:p text:style-name="P24"><text:sequence text:ref-name="refcolloq30" text:name="colloq" text:formula="ooow:colloq+1" style:num-format="1">31</text:sequence>. de Lacy, Paul (1999). Tone and prominence. <text:s/>Rutgers Optimality Research Group, Rutgers University.</text:p>
      <text:p text:style-name="Standard"/>
      <text:p text:style-name="Standard"/>
      <text:h text:style-name="P3" text:outline-level="2">4.2 Conferences</text:h>
      <text:p text:style-name="Standard"/>
      <text:h text:style-name="Heading_20_3" text:outline-level="3">4.2.1 Invited Talks</text:h>
      <text:p text:style-name="P25"><text:sequence text:ref-name="refivta0" text:name="ivta" text:formula="ooow:ivta+1" style:num-format="1">1</text:sequence>. de Lacy, Paul (2019). Markedness: A Tutorial. <text:s/><text:span text:style-name="T3">Phonological Theory Agora</text:span>. <text:s/>Invited Keynote talk, University of Nice, Nice, France. <text:s/>March 16, 2019.</text:p>
      <text:p text:style-name="P25"><text:sequence text:ref-name="refivta1" text:name="ivta" text:formula="ooow:ivta+1" style:num-format="1">2</text:sequence>. de Lacy, Paul (2016). <text:s/>The evidentiary enterprise. <text:s/>Conference on <text:span text:style-name="T3">Dealing with Bad Data in Linguistic Theory</text:span>, Invited Keynote talk, Meertens Institute, Amsterdam, the Netherlands. <text:s/>March 17, 2016.</text:p>
      <text:p text:style-name="P24"><text:sequence text:ref-name="refivta2" text:name="ivta" text:formula="ooow:ivta+1" style:num-format="1">3</text:sequence>. de Lacy, Paul (2015). Automating acoustic evidence for phonological structures. <text:s/>RuLing X (Rutgers Linguistics Graduate Conference), Rutgers University.</text:p>
      <text:p text:style-name="P24"><text:sequence text:ref-name="refivta3" text:name="ivta" text:formula="ooow:ivta+1" style:num-format="1">4</text:sequence>. de Lacy, Paul (2015). <text:s/>Evidence for Generative theories of phonology. <text:s/>OCP (Old World Conference in Phonology) 12, Keynote talk (main session), Universitat Autònoma de Barcelona and Universitat de Barcelona.</text:p>
      <text:p text:style-name="P24"><text:sequence text:ref-name="refivta4" text:name="ivta" text:formula="ooow:ivta+1" style:num-format="1">5</text:sequence>. de Lacy, Paul (2013). <text:s/>The inadequacy of evidence for sonority-driven stress. <text:s/>Keynote talk, Workshop on <text:span text:style-name="T3">Universality and</text:span> <text:span text:style-name="T3">Variability in segment-prosody interactions</text:span>, part of the Linguistic Institute’s <text:span text:style-name="T3">University and Variability</text:span> series, University of Michigan (Ann Arbor, Michigan).</text:p>
      <text:p text:style-name="P24"><text:sequence text:ref-name="refivta5" text:name="ivta" text:formula="ooow:ivta+1" style:num-format="1">6</text:sequence>. de Lacy, Paul (2011). The limits of the grammar’s influence on diachronic change. <text:s/>Keynote talk. <text:span text:style-name="T3">Dialects in Contact conference.</text:span> University of Ghent, Belgium.</text:p>
      <text:p text:style-name="P24"><text:soft-page-break/><text:sequence text:ref-name="refivta6" text:name="ivta" text:formula="ooow:ivta+1" style:num-format="1">7</text:sequence>. de Lacy, Paul (2011). Evaluating the quality of stress data. <text:s/><text:span text:style-name="T3">The 2</text:span><text:span text:style-name="T12">nd</text:span><text:span text:style-name="T3"> UConn Workshop on Stress and Accent</text:span>. Invited talk, University of Connecticut, Storrs.</text:p>
      <text:p text:style-name="P24"><text:sequence text:ref-name="refivta7" text:name="ivta" text:formula="ooow:ivta+1" style:num-format="1">8</text:sequence>. de Lacy, Paul (2011). StressTyp2 Consultation. Invited roundtable participation. University of Connecticut, Storrs.</text:p>
      <text:p text:style-name="P24"><text:sequence text:ref-name="refivta8" text:name="ivta" text:formula="ooow:ivta+1" style:num-format="1">9</text:sequence>. de Lacy, Paul (2008). The absolutely neutralizing theory of mutation. Invited talk, <text:span text:style-name="T3">Network on Core Mechanisms of Exponence</text:span>. <text:s/>Leipzig, Germany.</text:p>
      <text:p text:style-name="P24"><text:sequence text:ref-name="refivta9" text:name="ivta" text:formula="ooow:ivta+1" style:num-format="1">10</text:sequence>. de Lacy, Paul (2003). Fixed ranking and the ‘Too Many Solutions’ problem. <text:s/>Invited talk, <text:span text:style-name="T3">CASTL Kick-Off Conference</text:span>, University of Tromsø, Norway.</text:p>
      <text:p text:style-name="P24" loext:marker-style-name="T14"><text:sequence text:ref-name="refivta10" text:name="ivta" text:formula="ooow:ivta+1" style:num-format="1">11</text:sequence>. <text:span text:style-name="T14">de Lacy, Paul (2001). Maximal words and the M­aori passive. <text:s/>Keynote talk. <text:s/></text:span><text:span text:style-name="T3">Austronesian Formal Linguistics Association Conference VIII, </text:span>Massachusetts Institute of Technology.</text:p>
      <text:p text:style-name="P24"><text:sequence text:ref-name="refivta11" text:name="ivta" text:formula="ooow:ivta+1" style:num-format="1">12</text:sequence>. de Lacy, Paul and Catherine Kitto (1999). <text:s/>A correspondence theory of epenthetic quality. <text:s/>Keynote talk. <text:s/><text:span text:style-name="T3">Austronesian Formal Linguistics Association Conference VI, </text:span>University of Toronto.</text:p>
      <text:p text:style-name="P24"/>
      <text:p text:style-name="P24"/>
      <text:h text:style-name="Heading_20_3" text:outline-level="3">4.2.2 Refereed Talks</text:h>
      <text:p text:style-name="P25"><text:sequence text:ref-name="refrefta0" text:name="refta" text:formula="ooow:refta+1" style:num-format="1">1</text:sequence>. Lai, Melinh*, Paul de Lacy, Gwen Rehrig, and Karin Stromswold (2016). Predicting whether a sentence will be passive. March 5th, 2016, <text:span text:style-name="T3">Eastern Psychological Association Conference</text:span>, New York Marriott Marquis, New York, NY.</text:p>
      <text:p text:style-name="P24"><text:sequence text:ref-name="refrefta1" text:name="refta" text:formula="ooow:refta+1" style:num-format="1">2</text:sequence>. Simon, Georgia and Paul de Lacy (2011). A model of B’s glossolalia. <text:span text:style-name="T3">Great Lakes Expo for Experimental and Formal Undergraduate Linguistics (GLEEFUL) 2011</text:span>, Michigan State University.</text:p>
      <text:p text:style-name="P24"><text:sequence text:ref-name="refrefta2" text:name="refta" text:formula="ooow:refta+1" style:num-format="1">3</text:sequence>. de Lacy, Paul (2007). <text:s/>The formal properties of phonological precedence. <text:s/><text:span text:style-name="T3">Conference on precedence in phonology</text:span>. <text:s/>CUNY Phonology Circle. <text:s/>City University of New York.</text:p>
      <text:p text:style-name="P24"><text:sequence text:ref-name="refrefta3" text:name="refta" text:formula="ooow:refta+1" style:num-format="1">4</text:sequence>. de Lacy, Paul (2001). <text:s/>Conflation and the formal expression of hierarchies. <text:span text:style-name="T3">North-Eastern Linguistics Society Conference</text:span> 32. City University of New York.</text:p>
      <text:p text:style-name="P24"><text:sequence text:ref-name="refrefta4" text:name="refta" text:formula="ooow:refta+1" style:num-format="1">5</text:sequence>. de Lacy, Paul and Caro Struijke (2000). Explaining overkill in dissimilation. <text:s/><text:span text:style-name="T3">North-Eastern Linguistics Society Conference</text:span> 31. Georgetown University, Washington.</text:p>
      <text:p text:style-name="P24"><text:sequence text:ref-name="refrefta5" text:name="refta" text:formula="ooow:refta+1" style:num-format="1">6</text:sequence>. de Lacy, Paul (2000). <text:s/>Markedness in prominent positions. <text:s/><text:span text:style-name="T3">Harvard-MIT Student Conference in Linguistics (HUMIT),</text:span> Harvard University and the Massachusetts Institute of Technology.</text:p>
      <text:p text:style-name="P24"><text:sequence text:ref-name="refrefta6" text:name="refta" text:formula="ooow:refta+1" style:num-format="1">7</text:sequence>. <text:span text:style-name="T14">de Lacy, Paul (2000). Heads, non-heads, and tone in a theory of prominence. <text:s/></text:span><text:span text:style-name="T3">Tromsø Tone Symposium: 5th Annual International Tromsø Workshop in Linguistics</text:span>, University of Tromsø, Norway.</text:p>
      <text:p text:style-name="P24"><text:sequence text:ref-name="refrefta7" text:name="refta" text:formula="ooow:refta+1" style:num-format="1">8</text:sequence>. Bye, Patrik and Paul de Lacy (1999). <text:s/>Edge asymmetries in Phonology and Morphology. <text:span text:style-name="T5">North-Eastern Linguistics Society Conference</text:span><text:span text:style-name="T14"> 30.</text:span></text:p>
      <text:p text:style-name="P24"><text:sequence text:ref-name="refrefta8" text:name="refta" text:formula="ooow:refta+1" style:num-format="1">9</text:sequence>. <text:span text:style-name="T14">de Lacy, Paul (</text:span>1999). Parsing-out circumscription in Optimality Theory. <text:s/><text:span text:style-name="T3"><text:s/>Austronesian Formal Linguistics Association Conference</text:span> VI. <text:s text:c="2"/>University of Toronto.</text:p>
      <text:p text:style-name="P24"><text:sequence text:ref-name="refrefta9" text:name="refta" text:formula="ooow:refta+1" style:num-format="1">10</text:sequence>. de Lacy, Paul (1999). Morpheme order and correspondence. <text:span text:style-name="T3">West Coast Conference in Formal Linguistics</text:span> 18, <text:s/>University of Arizona.</text:p>
      <text:p text:style-name="P24"/>
      <text:p text:style-name="P11"/>
      <text:h text:style-name="Heading_20_3" text:outline-level="3">4.2.3 Nonrefereed Talks</text:h>
      <text:p text:style-name="P11"><text:sequence text:ref-name="refnrt0" text:name="nrt" text:formula="ooow:nrt+1" style:num-format="1">1</text:sequence>. de Lacy, Paul (2007). Featural morphemes are coalescing segments. <text:s/>Presentation, Meeting of the <text:span text:style-name="T3">Network on Morphological Exponence</text:span>, University of Leipzig, Germany.</text:p>
      <text:p text:style-name="P11"><text:sequence text:ref-name="refnrt1" text:name="nrt" text:formula="ooow:nrt+1" style:num-format="1">2</text:sequence>. de Lacy, Paul (1999). Haplologizing reduplicants. <text:s/><text:span text:style-name="T3">Rutgers-UMass Joint Class Meeting</text:span> 4, <text:s/>Rutgers University.</text:p>
      <text:p text:style-name="P11"><text:soft-page-break/><text:sequence text:ref-name="refnrt2" text:name="nrt" text:formula="ooow:nrt+1" style:num-format="1">3</text:sequence>. de Lacy, Paul (1998). Positional markedness in Niuafo’ou. <text:s/><text:span text:style-name="T3">Rutgers-UMass Joint Class Meeting</text:span> 3, University of Massachusetts Amherst.</text:p>
      <text:p text:style-name="P11"/>
      <text:h text:style-name="P3" text:outline-level="2">4.3 Posters</text:h>
      <text:p text:style-name="P26"><text:sequence text:ref-name="refposters0" text:name="posters" text:formula="ooow:posters+1" style:num-format="1">1</text:sequence>. Aveni, Katharine*, Paul de Lacy, Gwendolyn Rehrig, and Karin Stromswold (2016). Acoustic correlates of syntactic structure. Poster presented March 4th, 2016, Eastern Psychological Association Conference, New York Marriott Marquis, New York, NY.</text:p>
      <text:p text:style-name="P26"><text:sequence text:ref-name="refposters1" text:name="posters" text:formula="ooow:posters+1" style:num-format="1">2</text:sequence>. Stromswold, Karin, Melinh Lai*, Gwendolyn Rehrig, and Paul de Lacy (2016). Passive sentences can be predicted by adults. Poster presented March 4th, 2016. The 29th Annual CUNY Conference on Human Sentence Processing, University of Florida, Gainesville, FL.</text:p>
      <text:p text:style-name="Standard"/>
      <text:h text:style-name="P3" text:outline-level="2">4.4 Media Appearances</text:h>
      <text:p text:style-name="Standard">2021. <text:s/>Interview about glossolalia. For the podcast <text:span text:style-name="T3">In a manner of speaking</text:span>, with host Paul Meier. <text:s/>Episode 41, <text:a xlink:type="simple" xlink:href="https://www.paulmeier.com/2021/06/01/episode-41-glossolalia/" text:style-name="Internet_20_link" text:visited-style-name="Visited_20_Internet_20_Link"><text:span text:style-name="Internet_20_link">https://www.paulmeier.com/2021/06/01/episode-41-glossolalia/</text:span></text:a>. </text:p>
      <text:p text:style-name="P11" loext:marker-style-name="T24">2019. <text:s/>Interview about early records of glossolalia. <text:s/>For the radio show <text:span text:style-name="T3">Miracle Hunter</text:span> on Relevant Radio. <text:s/><text:a xlink:type="simple" xlink:href="https://relevantradio.com/programs/the-miracle-hunter" text:style-name="Internet_20_link" text:visited-style-name="Visited_20_Internet_20_Link"><text:span text:style-name="Internet_20_link"><text:span text:style-name="T14">https://relevantradio.com/programs/the-miracle-hunter</text:span></text:span></text:a></text:p>
      <text:p text:style-name="P11" loext:marker-style-name="T24">2016. <text:s/>Interview about Glossolalia research. <text:s/>For the radio show <text:span text:style-name="T3">Miracle Hunter</text:span> on Relevant Radio. <text:s/><text:a xlink:type="simple" xlink:href="https://relevantradio.com/programs/the-miracle-hunter" text:style-name="Internet_20_link" text:visited-style-name="Visited_20_Internet_20_Link"><text:span text:style-name="Internet_20_link"><text:span text:style-name="T14">https://relevantradio.com/programs/the-miracle-hunter</text:span></text:span></text:a> [Podcast: <text:a xlink:type="simple" xlink:href="http://relevantradio.streamguys.us/MH%20Archive/MH20160529.mp3" text:style-name="Internet_20_link" text:visited-style-name="Visited_20_Internet_20_Link"><text:span text:style-name="Internet_20_link">http://relevantradio.streamguys.us/MH%20Archive/MH20160529.mp3</text:span></text:a>]</text:p>
      <text:p text:style-name="P11">2011. <text:s/>Interview about Glossolalia research. <text:s/>For the television show <text:span text:style-name="T3">Miracle Detectives </text:span>(Pilgrim Entertainment, OWN Network), Season 1 Episode 4.</text:p>
      <text:p text:style-name="P12" loext:marker-style-name="T14"><text:a xlink:type="simple" xlink:href="http://www.oprah.com/own-miracle-detectives/Miracle-Detectives-About-the-Show_1" text:style-name="Internet_20_link" text:visited-style-name="Visited_20_Internet_20_Link"><text:span text:style-name="Internet_20_link"><text:span text:style-name="T14">http://www.oprah.com/own-miracle-detectives/Miracle-Detectives-About-the-Show_1</text:span></text:span></text:a><text:span text:style-name="T14"> </text:span></text:p>
      <text:p text:style-name="P11"/>
      <text:p text:style-name="Standard"/>
      <text:h text:style-name="Heading_20_1" text:outline-level="1">5. Teaching</text:h>
      <text:p text:style-name="Standard"/>
      <text:h text:style-name="P3" text:outline-level="2">5.1 Supervision</text:h>
      <text:p text:style-name="Standard"/>
      <text:h text:style-name="Heading_20_3" text:outline-level="3">5.1.1 Doctoral Dissertations</text:h>
      <text:p text:style-name="Standard"/>
      <text:h text:style-name="Heading_20_4" text:outline-level="4">5.1.1.1 Chairperson</text:h>
      <text:p text:style-name="P11"><text:sequence text:ref-name="refdd0" text:name="dd" text:formula="ooow:dd+1" style:num-format="1">1</text:sequence>. Iacoponi, Luca (2018). <text:s/><text:span text:style-name="T3">Phonological agreement by feature correspondence: Extending Correspondence Theory to output feature nodes</text:span>. <text:s/>Doctoral dissertation, Rutgers University. <text:s/>(Co-chairperson with Adam Jardine). [Now Research Scientist, Amazon Europe]</text:p>
      <text:p text:style-name="P11"><text:sequence text:ref-name="refdd1" text:name="dd" text:formula="ooow:dd+1" style:num-format="1">2</text:sequence>. Shih, Shu-hao (2018). <text:s/><text:span text:style-name="T3">Non-moraic schwa: Phonology and phonetics</text:span>. <text:s/>Doctoral dissertation, Rutgers University. [Now Assistant Professor, National Taiwan University]</text:p>
      <text:p text:style-name="P11"><text:sequence text:ref-name="refdd2" text:name="dd" text:formula="ooow:dd+1" style:num-format="1">3</text:sequence>. Staroverov, Peter (2014). <text:s/><text:span text:style-name="T3">Splitting Theory and consonant epenthesis</text:span>. <text:s/>Doctoral dissertation, Rutgers University. <text:s/>[Now Assistant Professor, Wayne State University]</text:p>
      <text:p text:style-name="P11" loext:marker-style-name="T3"><text:sequence text:ref-name="refdd3" text:name="dd" text:formula="ooow:dd+1" style:num-format="1">4</text:sequence>. Lee, Seunghun (2008). <text:s/><text:span text:style-name="T3">The interaction of tone and laryngeal features</text:span>. <text:s/>Doctoral dissertation, Rutgers University. (Co-chairperson with Akinbiyi Akinlabi). [Now Associate Professor, International Christian University, Japan]</text:p>
      <text:p text:style-name="P26"><text:sequence text:ref-name="refdd4" text:name="dd" text:formula="ooow:dd+1" style:num-format="1">5</text:sequence>. Ketner, Katherine (2007). <text:s/><text:span text:style-name="T3">Size restrictions in prosodic morphology.</text:span> <text:s/>Doctoral dissertation, University of Cambridge. <text:s/>[Now Professor of Intercultural <text:soft-page-break/>Communication and English, Faculty of General Studies and Microsystems Engineering, Ostbayerische Technische Hochschule (OTH) Regensburg].</text:p>
      <text:p text:style-name="P11"/>
      <text:h text:style-name="Heading_20_4" text:outline-level="4">5.1.1.2 Committee Member</text:h>
      <text:p text:style-name="P11"><text:sequence text:ref-name="refcmm0" text:name="cmm" text:formula="ooow:cmm+1" style:num-format="1">1</text:sequence>. Danis, Nicholas (2017). <text:s/><text:span text:style-name="T3">Complex place and place identity</text:span>. <text:s/>Doctoral dissertation, Rutgers University. (Chair: Akinbiyi Akinlabi).</text:p>
      <text:p text:style-name="P11"><text:sequence text:ref-name="refcmm1" text:name="cmm" text:formula="ooow:cmm+1" style:num-format="1">2</text:sequence>. Merchant, Nazarré (2008). <text:s/>Discovering underlying forms: Contrast pairs and ranking. <text:s/>Doctoral dissertation, Rutgers University. <text:s/>(Chair: Bruce Tesar).</text:p>
      <text:p text:style-name="P11"><text:sequence text:ref-name="refcmm2" text:name="cmm" text:formula="ooow:cmm+1" style:num-format="1">3</text:sequence>. Élias-Ulloa, José Alberto (2005). <text:s/><text:span text:style-name="T3">Theoretical aspects of Panoan metrical phonology: Disyllabic footing and contextual syllable weight</text:span>. <text:s/>Doctoral dissertation, Rutgers University. <text:s/>(Chair: Alan Prince).</text:p>
      <text:p text:style-name="P11"><text:sequence text:ref-name="refcmm3" text:name="cmm" text:formula="ooow:cmm+1" style:num-format="1">4</text:sequence>. Jones, Mark (2004) <text:s/>The phonetics and phonology of definite article reduction in northern English dialects. <text:s/>University of Cambridge. <text:s/>(Chair: Francis Nolan).</text:p>
      <text:p text:style-name="P11" loext:marker-style-name="T16"><text:sequence text:ref-name="refcmm4" text:name="cmm" text:formula="ooow:cmm+1" style:num-format="1">5</text:sequence>. Astruc-Aguilera, Lluïsa (2004) <text:span text:style-name="T3">The intonation of sentence-external elements</text:span>. <text:s/>University of Cambridge. <text:s/>(Chair: Francis Nolan).</text:p>
      <text:p text:style-name="Standard"/>
      <text:h text:style-name="Heading_20_3" text:outline-level="3">5.1.2 Qualifying Papers</text:h>
      <text:p text:style-name="Standard"/>
      <text:h text:style-name="Heading_20_4" text:outline-level="4">5.1.2.1 Chairperson</text:h>
      <text:p text:style-name="P11"><text:sequence text:ref-name="refqp0" text:name="qp" text:formula="ooow:qp+1" style:num-format="1">1</text:sequence>. Oakden, Christopher (2018). <text:s/>Stress in a pitch accent language: An acoustic analysis of Lithuanian grave syllables. <text:s/>Qualifying Paper, Rutgers University.</text:p>
      <text:p text:style-name="P11"><text:sequence text:ref-name="refqp1" text:name="qp" text:formula="ooow:qp+1" style:num-format="1">2</text:sequence>. Blum, Eileen (2018). <text:s/>Allophony-driven stress in Munster Irish. <text:s/>Qualifying Paper, Rutgers University.</text:p>
      <text:p text:style-name="P11"><text:sequence text:ref-name="refqp2" text:name="qp" text:formula="ooow:qp+1" style:num-format="1">3</text:sequence>. Mitchley, Hazel (2018). <text:s/>Tonal Units: Shift and Spread Reconsidered. <text:s/>Qualifying Paper, Rutgers University (Co-Chair with Akinbiyi Akinlabi).</text:p>
      <text:p text:style-name="P11"><text:sequence text:ref-name="refqp3" text:name="qp" text:formula="ooow:qp+1" style:num-format="1">4</text:sequence>. Haghverdi, Vartan (2016). <text:s/>The phonology and acoustics of Armenian schwa. <text:s/>Qualifying Paper, Rutgers University.</text:p>
      <text:p text:style-name="P11"><text:sequence text:ref-name="refqp4" text:name="qp" text:formula="ooow:qp+1" style:num-format="1">5</text:sequence>. Shih, Shu-hao (2014). <text:s/>Sonority-driven stress in Gujarati. <text:s/>Qualifying Paper, Rutgers University.</text:p>
      <text:p text:style-name="P11"><text:sequence text:ref-name="refqp5" text:name="qp" text:formula="ooow:qp+1" style:num-format="1">6</text:sequence>. McManus, Hope (2012). Level ordering and productivity constraints on suffix combinations in English. Qualifying Paper. Rutgers University.</text:p>
      <text:p text:style-name="P11"><text:sequence text:ref-name="refqp6" text:name="qp" text:formula="ooow:qp+1" style:num-format="1">7</text:sequence>. Staroverov, Peter (2010). <text:s/>Opacity in Lardil. <text:s/>Qualifying Paper. <text:s/>Rutgers University.</text:p>
      <text:p text:style-name="P11"><text:sequence text:ref-name="refqp7" text:name="qp" text:formula="ooow:qp+1" style:num-format="1">8</text:sequence>. O’Keefe, Michael <text:s/>(2006). Area identity: A theory of harmony. <text:s/>Qualifying Paper, Rutgers University.</text:p>
      <text:p text:style-name="P11"><text:sequence text:ref-name="refqp8" text:name="qp" text:formula="ooow:qp+1" style:num-format="1">9</text:sequence>. Koak, Heeshin. (2006). <text:s/>Allomorph selection of Korean nominal markers. <text:s/>Qualifying Paper, Rutgers University. (Co-chairperson with Akinbiyi Akinlabi).</text:p>
      <text:p text:style-name="P11"><text:sequence text:ref-name="refqp9" text:name="qp" text:formula="ooow:qp+1" style:num-format="1">10</text:sequence>. Murray, Sarah. (2006). <text:s/>Selectivity and voicing assimilation. <text:s/>Qualifying Paper, Rutgers University. <text:s/>(Co-chairperson with Alan Prince).</text:p>
      <text:p text:style-name="Standard"/>
      <text:h text:style-name="Heading_20_4" text:outline-level="4">5.1.2.2 Committee Member</text:h>
      <text:p text:style-name="P11"><text:sequence text:ref-name="refqpm0" text:name="qpm" text:formula="ooow:qpm+1" style:num-format="1">1</text:sequence>. Moyer, Morgan (in progress). <text:s/>Learning pitch accent systems. <text:s/>Qualifying Paper, Rutgers University (Chair: Bruce Tesar).</text:p>
      <text:p text:style-name="P11"><text:sequence text:ref-name="refqpm1" text:name="qpm" text:formula="ooow:qpm+1" style:num-format="1">2</text:sequence>. Iacoponi, Luca (2014). Syntax and intonation. <text:s/>Qualifying Paper, Rutgers University (Chair: Viviane Deprez).</text:p>
      <text:p text:style-name="P11"><text:sequence text:ref-name="refqpm2" text:name="qpm" text:formula="ooow:qpm+1" style:num-format="1">3</text:sequence>. Hansen, Sarah (2013). Phonetic insights into the phonology of tone in Dzongkha citation forms. <text:s/>Qualifying Paper, Rutgers University (Chair: Akinbiyi Akinlabi).</text:p>
      <text:p text:style-name="P11"><text:sequence text:ref-name="refqpm3" text:name="qpm" text:formula="ooow:qpm+1" style:num-format="1">4</text:sequence>. O’Neill, Sarah (2012). <text:s/>On easing the bisyllabicity foot size restriction: Exhaustive n-ary footing in an OT QI stress typology. <text:s/>Qualifying Paper, Rutgers University (Chair: Alan Prince).</text:p>
      <text:p text:style-name="P11"><text:sequence text:ref-name="refqpm4" text:name="qpm" text:formula="ooow:qpm+1" style:num-format="1">5</text:sequence>. Selvanathan, Naga (2012). Tamil phonology. Qualifying Paper. Rutgers University (Chair: Alan Prince).</text:p>
      <text:p text:style-name="P11"><text:soft-page-break/><text:sequence text:ref-name="refqpm5" text:name="qpm" text:formula="ooow:qpm+1" style:num-format="1">6</text:sequence>. Staroverov, Peter (2011). On Russian word-final [tl] clusters. <text:s/>Qualifying Paper. <text:s/>Rutgers University. (Chair: Shigeto Kawahara).</text:p>
      <text:p text:style-name="P11"><text:sequence text:ref-name="refqpm6" text:name="qpm" text:formula="ooow:qpm+1" style:num-format="1">7</text:sequence>. Braver, Aaron (2010). <text:s text:c="3"/>On incomplete neutralization. <text:s/>Qualifying Paper. <text:s/>Rutgers University (Chair: Shigeto Kawahara).</text:p>
      <text:p text:style-name="P11"><text:sequence text:ref-name="refqpm7" text:name="qpm" text:formula="ooow:qpm+1" style:num-format="1">8</text:sequence>. Perkins, Jeremy (2008). Phonetics and phonology of Thai consonant-tone interaction. <text:s/>Qualifying Paper, Rutgers University (Chair: Shigeto Kawahara).</text:p>
      <text:p text:style-name="P11"><text:sequence text:ref-name="refqpm8" text:name="qpm" text:formula="ooow:qpm+1" style:num-format="1">9</text:sequence>. Altshuler, Daniel (2006). Filling the gap: Quantity-insensitive iambs and the typology of feet. <text:s/>Qualifying Paper, Rutgers University. (Chair: Alan Prince).</text:p>
      <text:p text:style-name="Standard"/>
      <text:h text:style-name="Heading_20_3" text:outline-level="3">5.1.3 Master of Philosophy (MPhil) Dissertations: Chairperson</text:h>
      <text:p text:style-name="P11"><text:sequence text:ref-name="refmphil0" text:name="mphil" text:formula="ooow:mphil+1" style:num-format="1">1</text:sequence>. Bembridge, Steven (2004). <text:s/><text:span text:style-name="T3">The Initial State in L2 acquisition. <text:s/></text:span>University of Cambridge. </text:p>
      <text:p text:style-name="P11"><text:sequence text:ref-name="refmphil1" text:name="mphil" text:formula="ooow:mphil+1" style:num-format="1">2</text:sequence>. Pullman, Thomas (2004). <text:s/>An optimal floating feature approach to Irish Mutation. <text:s/>University of Cambridge.</text:p>
      <text:p text:style-name="P11"><text:sequence text:ref-name="refmphil2" text:name="mphil" text:formula="ooow:mphil+1" style:num-format="1">3</text:sequence>. Chapter, Joanne (2003). <text:s/>The development and realisation of the Common Slavonic vowel jat’ in South Slavonic languages: A diachronic study in terms of Optimality Theory. <text:s/>University of Cambridge.</text:p>
      <text:p text:style-name="P11" loext:marker-style-name="T4"><text:sequence text:ref-name="refmphil3" text:name="mphil" text:formula="ooow:mphil+1" style:num-format="1">4</text:sequence>. Ketner, Katherine (2003). <text:s/><text:span text:style-name="T4">The Czech mobile ‘e’: an Optimality Theoretic approach</text:span>. <text:s/>University of Cambridge. <text:s/>Rutgers Optimality Archive (http://roa.rutgers.edu) #1028.</text:p>
      <text:p text:style-name="P11"><text:sequence text:ref-name="refmphil4" text:name="mphil" text:formula="ooow:mphil+1" style:num-format="1">5</text:sequence>. Schulze, Jan (2003). <text:s/>An Optimality-Theoretic account of the development of Old High German Umlaut. <text:s/>University of Cambridge.</text:p>
      <text:p text:style-name="Standard"/>
      <text:h text:style-name="Heading_20_3" text:outline-level="3">5.1.4 Undergraduate Student Supervision </text:h>
      <text:p text:style-name="Standard"/>
      <text:h text:style-name="Heading_20_4" text:outline-level="4">5.1.4.1 Thesis Chairperson and Independent Study Supervisor</text:h>
      <text:p text:style-name="P26"><text:sequence text:ref-name="refutt0" text:name="utt" text:formula="ooow:utt+1" style:num-format="1">1</text:sequence>. Orejana, Francisco (2018). <text:s/>Nevisian Creole phonology. <text:s/>Honors Thesis, Rutgers University.</text:p>
      <text:p text:style-name="P26"><text:sequence text:ref-name="refutt1" text:name="utt" text:formula="ooow:utt+1" style:num-format="1">2</text:sequence>. Kenny, Megan (2018). <text:s/>Syntactic and pragmatic prosody in Autism Spectrum Disorder. <text:s/>Co-supervised with Karin Stromswold (Department of Psychology).</text:p>
      <text:p text:style-name="P26"><text:sequence text:ref-name="refutt2" text:name="utt" text:formula="ooow:utt+1" style:num-format="1">3</text:sequence>. Knutsen, Sten (2017). <text:s/>Isolating the elusive verb-stem vowel. <text:s/>Undergraduate Interdisciplinary Honors Thesis. <text:s/>Co-supervised with Karin Stromswold (Department of Psychology). [Henry Rutgers Scholar Award winner for outstanding thesis.]</text:p>
      <text:p text:style-name="P26"><text:sequence text:ref-name="refutt3" text:name="utt" text:formula="ooow:utt+1" style:num-format="1">4</text:sequence>. Schrum, Nicolaus (2017). <text:s/>English was understood by the speaker: Passive sentence processing in non-native English. <text:s/>Undergraduate Interdisciplinary Honors Thesis. <text:s/>Co-supervised with Karin Stromswold (Department of Psychology).</text:p>
      <text:p text:style-name="P26"><text:sequence text:ref-name="refutt4" text:name="utt" text:formula="ooow:utt+1" style:num-format="1">5</text:sequence>. Mayro, Aldo (2016). <text:s/>Polysyllabic shortening. <text:s/>Undergraduate Interdisciplinary Honors Thesis. <text:s/>Co-supervised with Karin Stromswold (Department of Psychology).</text:p>
      <text:p text:style-name="P26"><text:sequence text:ref-name="refutt5" text:name="utt" text:formula="ooow:utt+1" style:num-format="1">6</text:sequence>. Lai, MeLinh (2015). <text:s/>Acoustic correlates of syntactic structure. <text:s/>Undergraduate Interdisciplinary Honors Thesis. <text:s/>Co-supervised with Karin Stromswold (Department of Psychology). <text:s/>[Henry Rutgers Scholar Award winner for outstanding thesis.]</text:p>
      <text:p text:style-name="P26"><text:sequence text:ref-name="refutt6" text:name="utt" text:formula="ooow:utt+1" style:num-format="1">7</text:sequence>. Ray, Jessica (2015). <text:s/>L-vocalization in Jay-Z’s Hip Hop. <text:s/>Undergraduate Interdisciplinary Honors Thesis. <text:s/>Co-supervised with Becky Schulthies (Department of Anthropology).</text:p>
      <text:p text:style-name="P26"><text:sequence text:ref-name="refutt7" text:name="utt" text:formula="ooow:utt+1" style:num-format="1">8</text:sequence>. Fremed, Ariel (2013). <text:s/>The L1 optimal continuous use speaker (LOCUS): Methodology and current practices in phonology. <text:s/>Undergraduate Thesis, Rutgers University.</text:p>
      <text:p text:style-name="P26"><text:sequence text:ref-name="refutt8" text:name="utt" text:formula="ooow:utt+1" style:num-format="1">9</text:sequence>. Opper, Michael (2009). <text:s/>The morpho-phonology of Hakka Dialects. <text:s/>Undergraduate Thesis, Rutgers University. <text:s/>Co-supervised with Richard Simmons (Department <text:soft-page-break/>of Asian Languages and Cultures). <text:s/>[Henry Rutgers Scholar Award winner for outstanding thesis]</text:p>
      <text:p text:style-name="P26"><text:sequence text:ref-name="refutt9" text:name="utt" text:formula="ooow:utt+1" style:num-format="1">10</text:sequence>. Al Ghamdi, Ahmed (2006). <text:s/>The phonetics and phonology of Riyadh Saudi Arabic intonation. <text:s/>Independent Study Project. <text:s/>Rutgers University.</text:p>
      <text:p text:style-name="P26"><text:sequence text:ref-name="refutt10" text:name="utt" text:formula="ooow:utt+1" style:num-format="1">11</text:sequence>. Rafferty, Justin (2006). <text:s/>Absolute neutralization in German. <text:s/>Independent Study Project. <text:s/>Rutgers University.</text:p>
      <text:p text:style-name="P11"/>
      <text:p text:style-name="Standard"/>
      <text:h text:style-name="Heading_20_4" text:outline-level="4">5.1.4.2 Thesis defense committee</text:h>
      <text:p text:style-name="P11"><text:sequence text:ref-name="refthdc0" text:name="thdc" text:formula="ooow:thdc+1" style:num-format="1">1</text:sequence>. Yeaton, Jeremy (2015). <text:s/>Syntax. <text:s/>Undergraduate thesis defense committee (Chair: Viviane Deprez)</text:p>
      <text:p text:style-name="P11"><text:sequence text:ref-name="refthdc1" text:name="thdc" text:formula="ooow:thdc+1" style:num-format="1">2</text:sequence>. Adler, Jeffrey (2012). <text:s/>Stratal Harmonic Serialism: The case of Mohawk. <text:s/>Undergraduate thesis defense committee (Chair: Alan Prince)</text:p>
      <text:p text:style-name="P11"><text:sequence text:ref-name="refthdc2" text:name="thdc" text:formula="ooow:thdc+1" style:num-format="1">3</text:sequence>. Fabian, Peter (2011). Phonology of Cuzco Quechua. Undergraduate Thesis defense committee. (Chair: Akinbiyi Akinlabi)</text:p>
      <text:p text:style-name="P11"><text:sequence text:ref-name="refthdc3" text:name="thdc" text:formula="ooow:thdc+1" style:num-format="1">4</text:sequence>. Zymet, Jesse (2011). Noun compounds. Undergraduate Thesis defense committee. (Chair: Mark Baker)</text:p>
      <text:p text:style-name="Standard"/>
      <text:p text:style-name="Standard"/>
      <text:h text:style-name="Heading_20_4" text:outline-level="4">5.1.4.3 Research Supervisor</text:h>
      <text:p text:style-name="P11"><text:span text:style-name="T25"></text:span> [Aresty] indicates students who were funded through the Aresty Undergraduate Research Center.</text:p>
      <text:p text:style-name="P11"><text:sequence text:ref-name="refresu0" text:name="resu" text:formula="ooow:resu+1" style:num-format="1">1</text:sequence>. Ambazhachalil, Sibyl (Spring 2017). <text:s/>Sonority-driven stress independent study.</text:p>
      <text:p text:style-name="P11"><text:sequence text:ref-name="refresu1" text:name="resu" text:formula="ooow:resu+1" style:num-format="1">2</text:sequence>. Davidson, Cameron, Megan Kenny, Francisco Orejana, Sarah Schrading, and Nathanael Wilson. <text:s/>(Spring 2015). <text:s/>Spanish Dialect Stress Project. <text:s/>Analysts.</text:p>
      <text:p text:style-name="P11"><text:sequence text:ref-name="refresu2" text:name="resu" text:formula="ooow:resu+1" style:num-format="1">3</text:sequence>. Patel, Pooja, Nicole Zarillo, Alexa Chirichella, Stephanie Parada, and Dana Matarlo. <text:s/>(Fall 2015). <text:s/>The Gujarati Project. <text:s/>Analysts.</text:p>
      <text:p text:style-name="P11"><text:sequence text:ref-name="refresu3" text:name="resu" text:formula="ooow:resu+1" style:num-format="1">4</text:sequence>. Cody, Jessica, Caitlin Celedano, Sarah Elzayat, Ariana Lutz, Pooja Patel, and Jillian Van Brunt. <text:s/>(Fall 2014 and Spring 2015). <text:s/>The Glossolalia project, Gujarati Project, and Armenian Project. <text:s/>Analysts.</text:p>
      <text:p text:style-name="P11"><text:sequence text:ref-name="refresu4" text:name="resu" text:formula="ooow:resu+1" style:num-format="1">5</text:sequence>. Chen, Emily and Jessica Ray. <text:s/>(Spring 2014). Public Understanding of Phonology Project.</text:p>
      <text:p text:style-name="P11"><text:sequence text:ref-name="refresu5" text:name="resu" text:formula="ooow:resu+1" style:num-format="1">6</text:sequence>. McGuiness, Maureen [Aresty] and Bryton McGrath (Fall 2012, Spring 2013). <text:s/>The Phonology Methodology Database Project, coordinators.</text:p>
      <text:p text:style-name="P11"><text:sequence text:ref-name="refresu6" text:name="resu" text:formula="ooow:resu+1" style:num-format="1">7</text:sequence>. Abbad, Abdul, Jeffrey Adler, Danielle Denisenko, Cara Feldscher, Aubrey Frehner, Ariel Fremed, Jude Lafleur, Brianna Losardo, Maureen Maramba, Jenna Stern, Robin Wright (Spring 2013). <text:s/>The Phonology Methodology Database Project, contributors.</text:p>
      <text:p text:style-name="P11"><text:sequence text:ref-name="refresu7" text:name="resu" text:formula="ooow:resu+1" style:num-format="1">8</text:sequence>. Abbad, Abdul, Jeff Adler, Chelsea Colonello, Danielle Denisenko, Teresa Ducsak, Cara Feldscher, Ariel Fremed, Ala Hassan, Jude Lafleur, Brianna Losardo, Maureen Maramba, Jenna Stern, Robin Wright (Fall 2012). <text:s/>The Phonology Methodology Database Project, contributors.</text:p>
      <text:p text:style-name="P11"><text:sequence text:ref-name="refresu8" text:name="resu" text:formula="ooow:resu+1" style:num-format="1">9</text:sequence>. Fremed, Ariel [Aresty] and Bryton McGrath [Aresty]. (Fall 2011, Spring 2012). A prescreening questionnaire for use in field and laboratory experimentation in phonological theory. <text:s/>Rutgers University.</text:p>
      <text:p text:style-name="P11"><text:sequence text:ref-name="refresu9" text:name="resu" text:formula="ooow:resu+1" style:num-format="1">10</text:sequence>. Simon, Georgia (Spring 2011) Intonation in Glossolalia. <text:s/>The Glossolalia Project. <text:s/>Rutgers University.</text:p>
      <text:p text:style-name="P11"><text:sequence text:ref-name="refresu10" text:name="resu" text:formula="ooow:resu+1" style:num-format="1">11</text:sequence>. Charbonneau, Lindsey and Georgia Simon (2010, Fall) The Glossolalia Project. <text:s/>Rutgers University.</text:p>
      <text:p text:style-name="P11"><text:sequence text:ref-name="refresu11" text:name="resu" text:formula="ooow:resu+1" style:num-format="1">12</text:sequence>. Fabian, Peter, Lindsey Charbonneau, and Jamie Johnson (2010, Fall) Phonological Methodology Project. <text:s/>Rutgers University.</text:p>
      <text:p text:style-name="P11"><text:soft-page-break/><text:sequence text:ref-name="refresu12" text:name="resu" text:formula="ooow:resu+1" style:num-format="1">13</text:sequence>. Kevin Rosenfield, Daniel Rotundo (2010, Spring). <text:s/>The Glossolalia Project. <text:s/>Rutgers University.</text:p>
      <text:p text:style-name="P11"><text:sequence text:ref-name="refresu13" text:name="resu" text:formula="ooow:resu+1" style:num-format="1">14</text:sequence>. Charbonneau, Lindsey, Brian Chen, Molly Josephson, Dakota Killpack, Amanda Litchkowski, Kaitlyn McNerlin, Michael Opper, Kevin Rosenfield, Daniel Rotundo, Allan Schwade, June Sultan, Jesse Zymet (2009, Fall). <text:s/>The Glossolalia Project. <text:s/>Rutgers University.</text:p>
      <text:p text:style-name="P11"><text:sequence text:ref-name="refresu14" text:name="resu" text:formula="ooow:resu+1" style:num-format="1">15</text:sequence>. Babington, Kortney, Adrienne DeWitt, Michael Opper, Katarzyna Lupinska, and Mathias Bullerman (2009, Spring). <text:s/>The Glossolalia Project. <text:s/>Rutgers University.</text:p>
      <text:p text:style-name="P11"/>
      <text:p text:style-name="Standard"/>
      <text:h text:style-name="P3" text:outline-level="2">5.2 Courses</text:h>
      <text:p text:style-name="Standard">All courses were taught at Rutgers University except for:</text:p>
      <text:p text:style-name="Standard">C=taught at the University of Cambridge (UK);</text:p>
      <text:p text:style-name="Standard">M=taught at the University of Massachusetts Amherst;</text:p>
      <text:p text:style-name="Standard"/>
      <text:p text:style-name="Standard">U=Undergraduate; G=Graduate.</text:p>
      <text:p text:style-name="Standard"><text:span text:style-name="T3">Italics</text:span>=courses I created or substantially redesigned</text:p>
      <text:p text:style-name="Standard"/>
      <text:h text:style-name="Heading_20_3" text:outline-level="3">5.2.1 By area</text:h>
      <text:p text:style-name="Standard"/>
      <text:p text:style-name="P11" loext:marker-style-name="T3"><text:span text:style-name="T26"></text:span><text:span text:style-name="T3"> Phonology, morphology, and morpho-phonology</text:span></text:p>
      <text:p text:style-name="P13" loext:marker-style-name="T15"><text:span text:style-name="T15">Semester<text:tab/>Level<text:tab/>Course<text:tab/>Title</text:span><text:span text:style-name="T15"/></text:p>
      <text:p text:style-name="P13">2018 Spring<text:tab/>U<text:tab/>491<text:tab/>Linguistics Practicum</text:p>
      <text:p text:style-name="P13">2018 Spring<text:tab/>G<text:tab/>525<text:tab/>Seminar in Phonology</text:p>
      <text:p text:style-name="P15">2017 Fall<text:tab/>Half-lecture on “Speech Sounds around the World” . <text:s/>FIGS First Year seminar on “Exploring Foreign Language &amp; Linguistics”</text:p>
      <text:p text:style-name="P13">2017 Fall<text:tab/>G<text:tab/>520<text:tab/>Phonology 1</text:p>
      <text:p text:style-name="P13">2016 Fall<text:tab/>U<text:tab/>315<text:tab/>Phonology (with Akinbiyi Akinlabi)</text:p>
      <text:p text:style-name="P13">2016 Spring<text:tab/>U<text:tab/>491<text:tab/>Linguistics Practicum</text:p>
      <text:p text:style-name="P13">2015 Fall<text:tab/>U<text:tab/>315<text:tab/>Phonology</text:p>
      <text:p text:style-name="P13">2015 Fall<text:tab/>G<text:tab/>520<text:tab/>Phonology 1</text:p>
      <text:p text:style-name="P15">2015 Fall<text:tab/>Half-lecture on “Phonology and Phonetics.” <text:s/>FIGS First Year seminar on “Exploring Foreign Language &amp; Linguistics”</text:p>
      <text:p text:style-name="P13">2015 Spring<text:tab/>G<text:tab/>521<text:tab/>Phonology 2</text:p>
      <text:p text:style-name="P13">2014 Fall<text:tab/>U<text:tab/>491<text:tab/>Linguistics Practicum</text:p>
      <text:p text:style-name="P13">2014 Fall<text:tab/>G<text:tab/>522<text:tab/>Phonology III</text:p>
      <text:p text:style-name="P13">2014 Spring<text:tab/>G<text:tab/>525<text:tab/>Seminar in Phonology (1 lecture)</text:p>
      <text:p text:style-name="P13">2014 Spring<text:tab/>G<text:tab/>521<text:tab/>Phonology II</text:p>
      <text:p text:style-name="P13">2014 Spring<text:tab/>U<text:tab/>491<text:tab/>Linguistics Practicum</text:p>
      <text:p text:style-name="P13">2013 Spring<text:tab/>G<text:tab/>525<text:tab/>Seminar in Phonology (taught 50% of the course)</text:p>
      <text:p text:style-name="P13">2013 Spring<text:tab/>G<text:tab/>521<text:tab/>Phonology II (taught 50% of the course)</text:p>
      <text:p text:style-name="P13">2013 Spring<text:tab/>G<text:tab/>691<text:tab/>Qualifying Paper Workshop</text:p>
      <text:p text:style-name="P13">2012 Fall<text:tab/>G<text:tab/>522<text:tab/>Phonology III</text:p>
      <text:p text:style-name="P13">2012 Spring<text:tab/>G<text:tab/>525<text:tab/>Seminar in Phonology (taught 50% of the course)</text:p>
      <text:p text:style-name="P13">2012 Spring<text:tab/>G<text:tab/>521<text:tab/>Phonology II (taught 50% of the course)</text:p>
      <text:p text:style-name="P13">2011 Fall<text:tab/>U<text:tab/>315<text:tab/>Phonology</text:p>
      <text:p text:style-name="P13">2009 Fall<text:tab/>G<text:tab/>471<text:tab/>Special Topics in linguistics</text:p>
      <text:p text:style-name="P14">2009 Spring<text:tab/>G<text:tab/>185:411<text:tab/>Advanced Topics in Cognitive Science I: Phonology and Phonetics (1 lecture)</text:p>
      <text:p text:style-name="P13"><text:soft-page-break/>2008 Fall<text:tab/>G<text:tab/>520<text:tab/>Phonology I</text:p>
      <text:p text:style-name="P13">2008 Spring<text:tab/>G<text:tab/>521<text:tab/>Phonology II</text:p>
      <text:p text:style-name="P13">2007 Fall<text:tab/>G<text:tab/>524<text:tab/>Topics in Phonology</text:p>
      <text:p text:style-name="P13">2007 Spring<text:tab/>G<text:tab/>525<text:tab/>Seminar in Phonology (Markedness)</text:p>
      <text:p text:style-name="P13">2006 Spring<text:tab/>G<text:tab/>521<text:tab/>Phonology II</text:p>
      <text:p text:style-name="P13">2005 Fall<text:tab/>U<text:tab/>315<text:tab/>Phonology</text:p>
      <text:p text:style-name="P13">2005 Spring<text:tab/>G<text:tab/>525<text:tab/>Seminar in Phonology (Morpho-phonology)</text:p>
      <text:p text:style-name="P13">2004 Lent*<text:tab/>U-C<text:tab/>Li6<text:tab/>Phonology and Morphology</text:p>
      <text:p text:style-name="P13">2003 Mich*<text:tab/>U-C<text:tab/>Li6<text:tab/>Phonology and Morphology</text:p>
      <text:p text:style-name="P13">2003 Lent*<text:tab/>G-C<text:tab/><text:tab/>Seminar in Phonological Theory</text:p>
      <text:p text:style-name="P13">2002 Mich*<text:tab/>G-C<text:tab/><text:tab/>Advanced Phonology</text:p>
      <text:p text:style-name="P13">2002 Mich*<text:tab/>G-C<text:tab/><text:tab/>Advanced Morphology</text:p>
      <text:p text:style-name="P11">* Taught 50% of the course</text:p>
      <text:p text:style-name="P11">** Taught 25% of the course</text:p>
      <text:p text:style-name="P11"/>
      <text:p text:style-name="P11" loext:marker-style-name="T3"><text:span text:style-name="T26"></text:span><text:span text:style-name="T3"> Phonetics</text:span></text:p>
      <text:p text:style-name="P16">2017 Fall<text:tab/>U<text:tab/>451<text:tab/>Phonetics</text:p>
      <text:p text:style-name="P16">2016 Fall<text:tab/>U<text:tab/>451<text:tab/>Phonetics</text:p>
      <text:p text:style-name="P16">2016 Spring<text:tab/>U<text:tab/>451<text:tab/>Phonetics</text:p>
      <text:p text:style-name="P16">2015 Fall<text:tab/>U<text:tab/>451<text:tab/>Phonetics</text:p>
      <text:p text:style-name="P16">2015 Spring<text:tab/>U<text:tab/>451<text:tab/>Phonetics</text:p>
      <text:p text:style-name="P16">2007 Fall<text:tab/>U<text:tab/>451<text:tab/>Phonetics</text:p>
      <text:p text:style-name="P16">2005 Fall<text:tab/>U<text:tab/>451<text:tab/>Phonetics</text:p>
      <text:p text:style-name="P11"/>
      <text:p text:style-name="P11" loext:marker-style-name="T3"><text:span text:style-name="T26"></text:span><text:span text:style-name="T3"> Field methods</text:span></text:p>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11">2003 Lent</text:p>
          </table:table-cell>
          <table:table-cell table:style-name="Table2.A1" office:value-type="string">
            <text:p text:style-name="P11">G-C</text:p>
          </table:table-cell>
          <table:table-cell table:style-name="Table2.A1" office:value-type="string">
            <text:p text:style-name="P11"/>
          </table:table-cell>
          <table:table-cell table:style-name="Table2.A1" office:value-type="string">
            <text:p text:style-name="P11">Field Methods (2 lectures)</text:p>
          </table:table-cell>
        </table:table-row>
      </table:table>
      <text:p text:style-name="P11"/>
      <text:p text:style-name="P11" loext:marker-style-name="T3"><text:span text:style-name="T26"></text:span><text:span text:style-name="T3"> Diachronic phonology and morphology</text:span></text:p>
      <text:p text:style-name="P17">2004 Lent<text:tab/>U-C<text:tab/>Li7*<text:tab/>Introduction to Historical Linguistics (Phon/Morph)</text:p>
      <text:p text:style-name="P17">2003 Mich<text:tab/>U-C<text:tab/>Li7*<text:tab/>Introduction to Historical Linguistics (Phon/Morph)</text:p>
      <text:p text:style-name="P11"/>
      <text:p text:style-name="P11" loext:marker-style-name="T3"><text:span text:style-name="T26"></text:span><text:span text:style-name="T3"> Introduction to Linguistics courses</text:span></text:p>
      <text:p text:style-name="P18">Semester<text:tab/>Level<text:tab/>Course<text:tab/>Title</text:p>
      <text:p text:style-name="P19">2011 Spring<text:tab/>U<text:tab/>201-J<text:tab/>Introduction to the Study of Language (Jumbo)</text:p>
      <text:p text:style-name="P19">2010 Fall<text:tab/>U<text:tab/>201-J<text:tab/>Introduction to the Study of Language (Jumbo)</text:p>
      <text:p text:style-name="P19">2009 Fall<text:tab/>U<text:tab/>101-J<text:tab/>Introduction to the Study of Language (Jumbo)</text:p>
      <text:p text:style-name="P18">2009 Spring<text:tab/>U<text:tab/>201-HA<text:tab/>Introduction to Linguistics (Honors)</text:p>
      <text:p text:style-name="P19">2008 Fall<text:tab/>U<text:tab/>101-J<text:tab/>Introduction to the Study of Language (Jumbo)</text:p>
      <text:p text:style-name="P18">2008 Spring<text:tab/>U<text:tab/>201-HA<text:tab/>Introduction to Linguistics (Honors)</text:p>
      <text:p text:style-name="P18">2007 Spring<text:tab/>U<text:tab/>201-HA<text:tab/>Introduction to Linguistics (Honors)</text:p>
      <text:p text:style-name="P18">2005 Spring<text:tab/>U<text:tab/>201<text:tab/>Introduction to Linguistics</text:p>
      <text:p text:style-name="P18">2004 Lent<text:tab/>U-C<text:tab/>Li1**<text:tab/>Introduction to Linguistics (Phon/Morph)</text:p>
      <text:p text:style-name="P18">2003 Lent<text:tab/>U-C<text:tab/>Li1**<text:tab/>Introduction to Linguistics (Phon/Morph)</text:p>
      <text:p text:style-name="P18">2003 Lent<text:tab/>U-C<text:tab/>Li8*<text:tab/>Structure of English (Phon/Morph)</text:p>
      <text:p text:style-name="P18">2001 Spring<text:tab/>U-M<text:tab/>201<text:tab/>Introduction to Linguistic Theory</text:p>
      <text:p text:style-name="P18"><text:soft-page-break/>2000 Fall<text:tab/>U-M<text:tab/>201<text:tab/>Introduction to Linguistic Theory</text:p>
      <text:p text:style-name="P18">2000 Spring<text:tab/>U-M<text:tab/>201<text:tab/>Introduction to Linguistic Theory</text:p>
      <text:p text:style-name="P18">1999 Summer<text:tab/>U-M<text:tab/>201<text:tab/>Introduction to Linguistic Theory</text:p>
      <text:p text:style-name="P11"/>
      <text:p text:style-name="Standard"><text:span text:style-name="T25"></text:span> Professional development for linguists</text:p>
      <text:p text:style-name="P20">2013 Spring<text:tab/>G<text:tab/>691<text:tab/>Qualifying Paper Workshop/Professional development</text:p>
      <text:p text:style-name="P20">2006 Spring<text:tab/>G<text:tab/>690<text:tab/>Qualifying Paper Workshop/Professional development</text:p>
      <text:p text:style-name="P20">2005 Fall<text:tab/>G<text:tab/>690<text:tab/>Qualifying Paper Workshop/Professional development</text:p>
      <text:p text:style-name="P11"><text:tab/></text:p>
      <text:p text:style-name="Standard"/>
      <text:h text:style-name="P4" text:outline-level="3">5.2.2 By date</text:h>
      <text:p text:style-name="Standard"/>
      <text:p text:style-name="P11"><text:span text:style-name="T25"></text:span> Rutgers, The State University of New Jersey (USA)</text:p>
      <text:p text:style-name="Standard"/>
      <text:p text:style-name="P11" loext:marker-style-name="T15"><text:span text:style-name="T15">Semester<text:tab/>Level<text:tab/>Course<text:tab/>Title</text:span><text:span text:style-name="T15"/></text:p>
      <text:p text:style-name="P11">2018 Spring<text:tab/>G<text:tab/>525<text:tab/>Seminar in Phonology</text:p>
      <text:p text:style-name="P11">2018 Spring<text:tab/>U<text:tab/>491<text:tab/>Linguistics Practicum</text:p>
      <text:p text:style-name="P11">2017 Fall<text:tab/>G<text:tab/>520<text:tab/>Phonology 1</text:p>
      <text:p text:style-name="P11">2017 Fall<text:tab/>U<text:tab/>451<text:tab/>Phonetics</text:p>
      <text:p text:style-name="P11">2017 Spring<text:tab/>Sabbatical Leave</text:p>
      <text:p text:style-name="P11">2016 Fall<text:tab/>U<text:tab/>315<text:tab/>Phonology (with Prof Akinlabi)</text:p>
      <text:p text:style-name="P11">2016 Fall<text:tab/>U<text:tab/>451<text:tab/>Phonetics</text:p>
      <text:p text:style-name="P11">2016 Spring<text:tab/>U<text:tab/>491<text:tab/>Linguistics Practicum</text:p>
      <text:p text:style-name="P11">2016 Spring<text:tab/>U<text:tab/>451<text:tab/>Phonetics</text:p>
      <text:p text:style-name="P11">2015 Fall<text:tab/>U<text:tab/>315<text:tab/>Phonology</text:p>
      <text:p text:style-name="P11">2015 Fall<text:tab/>U<text:tab/>451<text:tab/>Phonetics</text:p>
      <text:p text:style-name="P11">2015 Fall<text:tab/>G<text:tab/>520<text:tab/>Phonology 1</text:p>
      <text:p text:style-name="P11">2015 Spring<text:tab/>U<text:tab/>451<text:tab/>Phonetics</text:p>
      <text:p text:style-name="P11">2015 Spring<text:tab/>G<text:tab/>521<text:tab/>Phonology II</text:p>
      <text:p text:style-name="P11">2014 Fall<text:tab/>U<text:tab/>491<text:tab/>Linguistics Practicum</text:p>
      <text:p text:style-name="P11">2014 Fall<text:tab/>G<text:tab/>522<text:tab/>Phonology III</text:p>
      <text:p text:style-name="P11">2014 Spring<text:tab/>U<text:tab/>491<text:tab/>Linguistics Practicum</text:p>
      <text:p text:style-name="P11">2014 Spring<text:tab/>G<text:tab/>521<text:tab/>Phonology II (co-taught with Alan Prince)</text:p>
      <text:p text:style-name="P11">2013 Fall<text:tab/>Sabbatical Leave</text:p>
      <text:p text:style-name="P11">2013 Spring<text:tab/>G<text:tab/>691<text:tab/>Qualifying Paper Workshop (QPW)</text:p>
      <text:p text:style-name="P11">2013 Spring<text:tab/>G<text:tab/>521<text:tab/>Phonology II (co-taught with Alan Prince)</text:p>
      <text:p text:style-name="P11">2013 Spring<text:tab/>G<text:tab/>525<text:tab/>Seminar in Phonology (co-taught with Alan Prince)</text:p>
      <text:p text:style-name="P11">2012 Fall<text:tab/>G<text:tab/>522<text:tab/>Phonology III</text:p>
      <text:p text:style-name="P11">2012 Spring<text:tab/>G<text:tab/>525<text:tab/>Seminar in Phonology</text:p>
      <text:p text:style-name="P11">2012 Spring<text:tab/>G<text:tab/>521<text:tab/>Phonology II (guest lectures)</text:p>
      <text:p text:style-name="P11">2012 Spring<text:tab/>U<text:tab/>491<text:tab/>Practicum</text:p>
      <text:p text:style-name="P11">2011 Fall<text:tab/>U<text:tab/>315<text:tab/>Phonology</text:p>
      <text:p text:style-name="P11">2011 Spring<text:tab/>U<text:tab/>201-J<text:tab/>Introduction to Linguistic Theory (Jumbo)</text:p>
      <text:p text:style-name="P11">2010 Fall<text:tab/>U<text:tab/>201-J<text:tab/>Introduction to Linguistic Theory (Jumbo)</text:p>
      <text:p text:style-name="P11">2010 Spring<text:tab/>Sabbatical Leave</text:p>
      <text:p text:style-name="P11">2009 Fall<text:tab/>U<text:tab/>471<text:tab/>Special Topics in Linguistics</text:p>
      <text:p text:style-name="P11">2009 Fall<text:tab/>U<text:tab/>101-J<text:tab/>Introduction to the study of language (Jumbo)</text:p>
      <text:p text:style-name="P11">2009 Spring<text:tab/>U<text:tab/>201-HA Introduction to Linguistics (Honors)</text:p>
      <text:p text:style-name="P11"><text:soft-page-break/>2009 Spring<text:tab/>U<text:tab/>185:411 Advanced Topics in Cognitive Science I: Phonology</text:p>
      <text:p text:style-name="P11">2008 Fall<text:tab/>G<text:tab/>520<text:tab/>Phonology 1</text:p>
      <text:p text:style-name="P11">2008 Fall<text:tab/>U<text:tab/>101-J<text:tab/>Introduction to the study of language (Jumbo)</text:p>
      <text:p text:style-name="P11">2008 Spring<text:tab/>U<text:tab/>201-HA<text:tab/>Introduction to Linguistics (Honors)</text:p>
      <text:p text:style-name="P11">2008 Spring<text:tab/>G<text:tab/>521<text:tab/>Phonology II</text:p>
      <text:p text:style-name="P11">2007 Fall<text:tab/>U<text:tab/>451<text:tab/>Phonetics</text:p>
      <text:p text:style-name="P11">2007 Fall<text:tab/>G<text:tab/>524<text:tab/>Topics in Phonology</text:p>
      <text:p text:style-name="P11">2007 Spring<text:tab/>U<text:tab/>201-HA<text:tab/>Introduction to Linguistics (Honors)</text:p>
      <text:p text:style-name="P11">2007 Spring<text:tab/>G<text:tab/>525<text:tab/>Seminar in Phonology (‘Markedness’)</text:p>
      <text:p text:style-name="P11">2006 Fall<text:tab/>Sabbatical Leave</text:p>
      <text:p text:style-name="P11">2006 Spring<text:tab/>G<text:tab/>521<text:tab/>Phonology II</text:p>
      <text:p text:style-name="P11">2006 Spring<text:tab/>G<text:tab/>691<text:tab/>Qualifying Paper Workshop</text:p>
      <text:p text:style-name="P11">2005 Fall<text:tab/>U<text:tab/>315<text:tab/>Phonology</text:p>
      <text:p text:style-name="P11">2005 Fall<text:tab/>U<text:tab/>451<text:tab/>Phonetics</text:p>
      <text:p text:style-name="P11">2005 Fall<text:tab/>G<text:tab/>690<text:tab/>Qualifying Paper Workshop</text:p>
      <text:p text:style-name="P11">2005 Spring<text:tab/>U<text:tab/>201<text:tab/>Introduction to Linguistics</text:p>
      <text:p text:style-name="P11">2005 Spring<text:tab/>G<text:tab/>525<text:tab/>Seminar in Phonology (‘Morpho-phonology’)</text:p>
      <text:p text:style-name="P11">2004 Fall<text:tab/>Teaching release</text:p>
      <text:p text:style-name="P11"/>
      <text:p text:style-name="P11"><text:span text:style-name="T25"></text:span> University of Cambridge (UK)</text:p>
      <text:p text:style-name="P21" loext:marker-style-name="T15"><text:span text:style-name="T15">Semester<text:tab/>Level<text:tab/>Course<text:tab/>Title</text:span><text:span text:style-name="T15"/></text:p>
      <text:p text:style-name="P21">2004 Lent<text:tab/>U<text:tab/>Li7*<text:tab/>Introduction to Historical Linguistics (Phon/Morph)</text:p>
      <text:p text:style-name="P21">2004 Lent<text:tab/>U<text:tab/>Li1**<text:tab/>Introduction to Linguistics (Phon/Morph)</text:p>
      <text:p text:style-name="P21">2004 Lent<text:tab/>U<text:tab/>Li6<text:tab/>Phonology and Morphology</text:p>
      <text:p text:style-name="P21">2003 Mich<text:tab/>U<text:tab/>Li6<text:tab/>Phonology and Morphology</text:p>
      <text:p text:style-name="P21">2003 Mich<text:tab/>U<text:tab/>Li7*<text:tab/>Introduction to Historical Linguistics (Phon/Morph)</text:p>
      <text:p text:style-name="P21">2003 Lent<text:tab/>U<text:tab/>Li1**<text:tab/>Introduction to Linguistics (Phon/Morph)</text:p>
      <text:p text:style-name="P21">2003 Lent<text:tab/>U<text:tab/>Li8*<text:tab/>Structure of English (Phon/Morph)</text:p>
      <text:p text:style-name="P21">2003 Lent<text:tab/>G<text:tab/><text:tab/>Seminar in Phonological Theory</text:p>
      <text:p text:style-name="P21">2003 Lent<text:tab/>G<text:tab/><text:tab/>Field Methods</text:p>
      <text:p text:style-name="P21">2002 Mich<text:tab/>G<text:tab/><text:tab/>Advanced Phonology</text:p>
      <text:p text:style-name="P21">2002 Mich<text:tab/>G<text:tab/><text:tab/>Advanced Morphology</text:p>
      <text:p text:style-name="P11">* Taught 50% of the course</text:p>
      <text:p text:style-name="P11">** Taught 25% of the course</text:p>
      <text:p text:style-name="P11"/>
      <text:p text:style-name="P11"><text:span text:style-name="T25"></text:span> University of Massachusetts Amherst (USA)</text:p>
      <text:p text:style-name="P22" loext:marker-style-name="T15"><text:span text:style-name="T15">Semester<text:tab/>Level<text:tab/>Course<text:tab/>Title</text:span><text:span text:style-name="T15"/></text:p>
      <text:p text:style-name="P22">2001 Fall<text:tab/>U<text:tab/>409<text:tab/>Formal foundations of Linguistic Theory*</text:p>
      <text:p text:style-name="P22">2001 Spring<text:tab/>U<text:tab/>201<text:tab/>Introduction to Linguistic Theory</text:p>
      <text:p text:style-name="P22">2000 Fall<text:tab/>U<text:tab/>201<text:tab/>Introduction to Linguistic Theory</text:p>
      <text:p text:style-name="P22">2000 Spring<text:tab/>U<text:tab/>201<text:tab/>Introduction to Linguistic Theory</text:p>
      <text:p text:style-name="P22">1999 Summer<text:tab/>U<text:tab/>201<text:tab/>Introduction to Linguistic Theory</text:p>
      <text:p text:style-name="P11">* Teaching Assistant; for all other courses I had full responsibility.</text:p>
      <text:p text:style-name="P11"/>
      <text:h text:style-name="Heading_20_1" text:outline-level="1">6. Grants</text:h>
      <text:p text:style-name="Standard"/>
      <text:h text:style-name="P3" text:outline-level="2">6.1 External</text:h>
      <text:p text:style-name="P11">2007-2010: Member, <text:span text:style-name="T3">Network</text:span> <text:s/><text:span text:style-name="T3">on Exponence</text:span>. <text:s/>PI: Jochen Trommer, University of Leipzig. <text:s/>Award: €44,000. <text:s/>Contribution: 6<text:span text:style-name="T11">2</text:span>/<text:span text:style-name="T27">3</text:span>%.</text:p>
      <text:p text:style-name="Standard"><text:soft-page-break/></text:p>
      <text:h text:style-name="P3" text:outline-level="2">6.2 Internal</text:h>
      <text:p text:style-name="Standard">2006-2007: University Research Council Grant, Rutgers the State University of New Jersey. <text:s/>“The linguistics of glossolalia”. <text:s/>Award: $2500.</text:p>
      <text:p text:style-name="P11"/>
      <text:p text:style-name="P11"/>
      <text:h text:style-name="Heading_20_1" text:outline-level="1">7. Service</text:h>
      <text:p text:style-name="Standard"/>
      <text:h text:style-name="P3" text:outline-level="2">7.1 To the field</text:h>
      <text:h text:style-name="Heading_20_3" text:outline-level="3">Online archive</text:h>
      <text:p text:style-name="Standard">2001-2011: the <text:span text:style-name="T3">Rutgers Optimality Archive</text:span>—the major online repository for work in Optimality Theory (<text:a xlink:type="simple" xlink:href="http://roa.rutgers.edu/" text:style-name="Internet_20_link" text:visited-style-name="Visited_20_Internet_20_Link"><text:span text:style-name="Internet_20_link">http://roa.rutgers.edu</text:span></text:a>). <text:s/>Roles: Programmer; Administrator with Alan Prince and Eric Baković.</text:p>
      <text:p text:style-name="P11"/>
      <text:h text:style-name="Heading_20_3" text:outline-level="3">Member of Editorial Board</text:h>
      <text:p text:style-name="No_20_Spacing">2017 onwards: <text:span text:style-name="T3">Phonological Data and Analysis. <text:s/></text:span>Member, Advisory Board.</text:p>
      <text:p text:style-name="No_20_Spacing">2006-2011: <text:span text:style-name="T3">Natural Language and Linguistic Theory</text:span>. <text:s/>Springer Academic Publishers.</text:p>
      <text:p text:style-name="No_20_Spacing"/>
      <text:h text:style-name="Heading_20_3" text:outline-level="3">Reviewer for grant proposals</text:h>
      <text:p text:style-name="Standard">2018: Reviewer for the National Science Foundation.</text:p>
      <text:p text:style-name="No_20_Spacing">2017: Reviewer for the National Science Foundation.</text:p>
      <text:p text:style-name="No_20_Spacing">2014: Ad hoc reviewer for the National Science Foundation</text:p>
      <text:p text:style-name="No_20_Spacing">2014, 2016: Reviewer for Social Science and Humanities Research Council of Canada (SSHRC)</text:p>
      <text:p text:style-name="No_20_Spacing"><text:tab/>2009-2013: Reviewer for European Research Council</text:p>
      <text:p text:style-name="Standard" loext:marker-style-name="T3">2008 and 2007: Reviewer for the Standard Research Grants Program of the <text:span text:style-name="T6">Social Sciences and Humanities Research Council of Canada.</text:span><text:span text:style-name="T6"/></text:p>
      <text:p text:style-name="Standard">2004: Ad hoc reviewer for the <text:span text:style-name="T9">National Science Foundation</text:span>—grant proposal review for the Endangered Languages committee.</text:p>
      <text:p text:style-name="Standard"/>
      <text:h text:style-name="Heading_20_3" text:outline-level="3">Reviewer for books/book series</text:h>
      <text:p text:style-name="Standard">2015, 2016: Reviewer for University of Chicago Press.</text:p>
      <text:p text:style-name="Standard">2007, 2009: Reviewer for Cambridge University Press, Studies in Linguistics series.</text:p>
      <text:p text:style-name="Standard"><text:bookmark text:name="CONTRIBUTION_ACADEMIC_PROFESSION"/>2007: Consultant for Blackwell Publishers on their proposed linguistics web portal and encyclopedia.</text:p>
      <text:p text:style-name="Standard">2003: Consultant for Equinox Publications on the establishment of their <text:span text:style-name="T3">Advances Optimality Theory</text:span> book series.</text:p>
      <text:p text:style-name="Standard">2004: Reviewer for Blackwell Publishing company: ESL linguistics book.</text:p>
      <text:p text:style-name="Standard">Reviewer for book chapters</text:p>
      <text:p text:style-name="Standard"><text:tab/>2011: Reviewer for Mouton de Gruyter (chapter for a book on sonority).</text:p>
      <text:p text:style-name="Standard">2006: Reviewer for John Benjamins Publishing company—chapters from two books.</text:p>
      <text:p text:style-name="Standard">2004: Reviewer for Frankfurter Afrikanistische Blatter: Anyanwu, R-J. Stress and Tone - the African experience. Koln: Rudgiger Koppe Verlag.</text:p>
      <text:p text:style-name="P11"/>
      <text:h text:style-name="Heading_20_3" text:outline-level="3"><text:soft-page-break/>Reviewer for journals and conferences</text:h>
      <text:p text:style-name="P27">Journals:</text:p>
      <text:p text:style-name="P27" loext:marker-style-name="T3"><text:span text:style-name="T3">Revue canadienne de linguistique/Canadian Journal of Linguistics, Journal of African Languages and Linguistics, Journal of the International Phonetics Association, Language and Speech, Lingua, Linguistic Inquiry, Morphology, Natural Language and Linguistic Theory, Oceanic Linguistics, Proceedings of the National Academy of Sciences (PNAS), Phonology, SKY Journal of Linguistics (Journal of the Linguistic Association of Finland), Studia Linguistica, Zygon: Journal of Religion and Science</text:span><text:span text:style-name="T3"/></text:p>
      <text:p text:style-name="Standard">Reviewer for conference submissions</text:p>
      <text:p text:style-name="Standard">2019: GLOW 42</text:p>
      <text:p text:style-name="Standard">2018: AMP</text:p>
      <text:p text:style-name="Standard">2017: OCP 2018 (London), Penn Linguistics Colloquium 42, GLOW 41.</text:p>
      <text:p text:style-name="Standard">2016: OCP 2017 (Düsseldorf)</text:p>
      <text:p text:style-name="Standard">2015: OCP 2016 (Budapest), <text:span text:style-name="T3">North Eastern Linguistic Society</text:span> conference</text:p>
      <text:p text:style-name="Standard">2015: Penn Linguistics Colloquium 39 (Philadelphia, PA)</text:p>
      <text:p text:style-name="Standard">2014: GLOW 2015 (Paris)</text:p>
      <text:p text:style-name="Standard">2014: <text:span text:style-name="T3">OCP</text:span> 2015 conference (Barcelona)</text:p>
      <text:p text:style-name="Standard">2014: <text:span text:style-name="T3">Phonology 2014</text:span> conference (MIT)</text:p>
      <text:p text:style-name="Standard">2014: North Eastern Linguistic Society conference</text:p>
      <text:p text:style-name="Standard">2013: <text:span text:style-name="T3">Phonology 2013</text:span> conference (University of Massachusetts Amherst).</text:p>
      <text:p text:style-name="Standard">2012: Congrès International des Linguistes XIX conference.</text:p>
      <text:p text:style-name="Standard">2006: Linguistic Symposium on Romance languages conference.</text:p>
      <text:p text:style-name="Standard">2005: Chicago Linguistics Society conference.</text:p>
      <text:p text:style-name="Standard">2003: North Eastern Linguistics Society conference.</text:p>
      <text:p text:style-name="Standard">Associate</text:p>
      <text:p text:style-name="Standard">2009-ongoing:<text:span text:style-name="T3"> Brain and Behavioral Sciences</text:span> Associate (<text:a xlink:type="simple" xlink:href="http://www.bbsonline.org/Instructions/associnst.html" text:style-name="Internet_20_link" text:visited-style-name="Visited_20_Internet_20_Link"><text:span text:style-name="Internet_20_link">http://www.bbsonline.org/Instructions/associnst.html</text:span></text:a>)</text:p>
      <text:p text:style-name="Standard"/>
      <text:p text:style-name="Standard"/>
      <text:h text:style-name="P3" text:outline-level="2">7.2 To the Rutgers linguistics department</text:h>
      <text:p text:style-name="Standard">2016: Chair, Linguistics Search Committee for an Assistant Professor in Phonology</text:p>
      <text:p text:style-name="Standard">2015: First-Year Interest Group Seminar Faculty mentor</text:p>
      <text:p text:style-name="Standard">2011-2018: Director of the Rutgers Phonetics Laboratory</text:p>
      <text:p text:style-name="Standard">2011-2018: Director of the Rutgers Phonology and Fieldwork Laboratory</text:p>
      <text:p text:style-name="Standard">2008-2011: Co-director of the Rutgers Phonetics Laboratory with Prof Shigeto Kawahara</text:p>
      <text:p text:style-name="Standard">2006-2008: Director of the Rutgers Phonetics and Field Research Laboratory</text:p>
      <text:p text:style-name="Standard">2005-5/2008: Founder and editor of the Linguistics department monthly newsletter: <text:a xlink:type="simple" xlink:href="http://rulingsnarl.wordpress.com/" text:style-name="Internet_20_link" text:visited-style-name="Visited_20_Internet_20_Link"><text:span text:style-name="Internet_20_link">http://rulingsnarl.wordpress.com/</text:span></text:a> </text:p>
      <text:p text:style-name="Standard"/>
      <text:p text:style-name="Standard"/>
      <text:h text:style-name="Heading_20_3" text:outline-level="3">7.2.1 Positions of Responsibility</text:h>
      <text:p text:style-name="Body_20_Text_20_2">9/2014 onwards: Founder and faculty coordinator of the Rutgers Phonology group (PhonX)</text:p>
      <text:p text:style-name="Body_20_Text_20_2">7/2008-7/2011: Director of the Undergraduate Program, Linguistics</text:p>
      <text:p text:style-name="Body_20_Text_20_2">9/2005-7/2008: Faculty Webpage liaison</text:p>
      <text:p text:style-name="Body_20_Text_20_2">9/2005-5/2006: Colloquium organizer</text:p>
      <text:p text:style-name="Body_20_Text_20_2">9/2004-12/2004: Acting Computer Liaison</text:p>
      <text:p text:style-name="Body_20_Text_20_2"/>
      <text:p text:style-name="Body_20_Text_20_2">University of Cambridge:</text:p>
      <text:p text:style-name="Body_20_Text_20_2">2003-2004: Director of the Linguistics Master of Philosophy programme.</text:p>
      <text:p text:style-name="Body_20_Text_20_2"><text:soft-page-break/>2003-2004: Editor-in-chief and founder of <text:span text:style-name="T3">Cambridge Occasional Papers in Linguistics</text:span> series.</text:p>
      <text:p text:style-name="Body_20_Text_20_2">2002-2003: Linguistics Doctoral Student Coordinator.</text:p>
      <text:p text:style-name="Body_20_Text_20_2"/>
      <text:p text:style-name="Standard"/>
      <text:h text:style-name="Heading_20_3" text:outline-level="3">7.2.2 Committees</text:h>
      <text:p text:style-name="Standard">2017-18: Co-Chair (with Kenneth Safir), Search committee for open rank, open area position</text:p>
      <text:p text:style-name="Standard">2015-16: Chair, Search committee for assistant professor position in phonology</text:p>
      <text:p text:style-name="Standard">2015: Member, Search committee for visiting faculty position</text:p>
      <text:p text:style-name="Standard">2015: Member, Graduate Admissions Committee</text:p>
      <text:p text:style-name="Standard">2015: Member, Faculty Workload Committee</text:p>
      <text:p text:style-name="Standard">2014: Member, Professional Development Committee</text:p>
      <text:p text:style-name="Body_20_Text_20_2">2013: Member, Speech Pathology Program Committee</text:p>
      <text:p text:style-name="Body_20_Text_20_2">2013: Member, Graduate and PTL teaching evaluations committee</text:p>
      <text:p text:style-name="Body_20_Text_20_2">2012-2015: Member, Linguistics Undergraduate Assessment and Curriculum Committee</text:p>
      <text:p text:style-name="Body_20_Text_20_2">2012: Member, Graduate Admissions Committee</text:p>
      <text:p text:style-name="Body_20_Text_20_2">2010-ongoing: Member, Executive committee of the Rutgers Center for Cognitive Science</text:p>
      <text:p text:style-name="Body_20_Text_20_2">2008: Member, FESI committee</text:p>
      <text:p text:style-name="Body_20_Text_20_2">2007: Member, Search committee for permanent faculty position.</text:p>
      <text:p text:style-name="Body_20_Text_20_2">2007: Member, Search committee for visiting faculty position.</text:p>
      <text:p text:style-name="Body_20_Text_20_2">2007: Member, Grant Incentive/Reward Committee </text:p>
      <text:p text:style-name="Body_20_Text_20_2">2007: Exploratory committee for Open Days.</text:p>
      <text:p text:style-name="Body_20_Text_20_2">2006-2007: Member, Graduate Admissions Committee</text:p>
      <text:p text:style-name="Body_20_Text_20_2">2004-2005: Chair, Safety, Beautification, and Graduate Space Allocation Committee</text:p>
      <text:p text:style-name="Body_20_Text_20_2"/>
      <text:p text:style-name="Body_20_Text_20_2">University of Cambridge</text:p>
      <text:p text:style-name="Body_20_Text_20_2">2003-<text:span text:style-name="T9">200</text:span>4: Faculty IT and Computing Committee</text:p>
      <text:p text:style-name="Body_20_Text_20_2">2003-<text:span text:style-name="T9">200</text:span>4: Linguistics representative on the Faculty Degree Committee</text:p>
      <text:p text:style-name="Body_20_Text_20_2">2003-<text:span text:style-name="T9">200</text:span>4: Linguistics representative on the Graduate Matters Committee</text:p>
      <text:p text:style-name="Body_20_Text_20_2">2003-<text:span text:style-name="T9">200</text:span>4: Linguistics Staff-Student Liaison Committee</text:p>
      <text:p text:style-name="Body_20_Text_20_2">2002-<text:span text:style-name="T9">200</text:span>4: Departmental computer liaison</text:p>
      <text:p text:style-name="Body_20_Text_20_2">2002-<text:span text:style-name="T9">200</text:span>3: Linguistics representative on the MML Library Committee</text:p>
      <text:p text:style-name="Body_20_Text_20_2">2002-<text:span text:style-name="T9">200</text:span>3: Linguistics representative on the Faculty Matters Committee</text:p>
      <text:p text:style-name="Standard"/>
      <text:h text:style-name="Heading_20_3" text:outline-level="3">7.2.3 First-Year Interest Group Seminars (FIGS) peer instructor</text:h>
      <text:p text:style-name="P9"><text:span text:style-name="T25"></text:span> Mentored senior undergraduate students in leading first-year student introductory seminars.</text:p>
      <text:p text:style-name="Standard">2017: Akari Armatas. <text:s/>“Foreign language and linguistics”. <text:s/>First-year seminar.</text:p>
      <text:p text:style-name="Standard">2015: Vanessa Cruz. <text:s/>“Foreign language and linguistics”. <text:s/>First-year seminar.</text:p>
      <text:p text:style-name="Standard"/>
      <text:h text:style-name="P3" text:outline-level="2">7.3 To the Community</text:h>
      <text:p text:style-name="Standard">2009-2011: Member, Califon Environmental Commission</text:p>
      <text:p text:style-name="Standard">2008: Treasurer, Califon Historical Society</text:p>
      <text:p text:style-name="Standard">2004 onwards: Member, Califon Historical Society</text:p>
      <text:p text:style-name="P11"/>
      <text:p text:style-name="P11"/>
      <text:h text:style-name="Heading_20_1" text:outline-level="1"><text:soft-page-break/>8. Fieldwork</text:h>
      <text:p text:style-name="Standard"/>
      <text:h text:style-name="P3" text:outline-level="2">8.1 Certification</text:h>
      <text:p text:style-name="P11"><text:span text:style-name="T25"></text:span> 6/22/2015: Collaborative Institutional Training Intiative (CITI Program) (Social/Behavioral/Epidemiologic Research Investigators)</text:p>
      <text:p text:style-name="Standard"/>
      <text:p text:style-name="P11"><text:span text:style-name="T25"></text:span> 2005: Human Subjects Research Certificate, Rutgers University.</text:p>
      <text:p text:style-name="P11"/>
      <text:h text:style-name="P3" text:outline-level="2">8.2 Research Areas</text:h>
      <table:table table:name="Table3" table:style-name="Table3">
        <table:table-column table:style-name="Table3.A"/>
        <table:table-row table:style-name="Table3.1">
          <table:table-cell table:style-name="Table3.A1" office:value-type="string">
            <text:p text:style-name="Standard">Results of my fieldwork have been reported in many of my publications.</text:p>
            <text:p text:style-name="Standard">All work involved making recordings, designing elicitation strategies, and a variety of postelicitation machine analyses.</text:p>
          </table:table-cell>
        </table:table-row>
      </table:table>
      <text:p text:style-name="Standard"/>
      <text:p text:style-name="P11"><text:span text:style-name="T25"></text:span> Nevisian Leeward Caribbean Creole English (Subgroup: Nevisian&lt;Leeward Caribbean Creole English&lt;Northern Antilles&lt;Atlantic English Creole)</text:p>
      <table:table table:name="Table4" table:style-name="Table4">
        <table:table-column table:style-name="Table4.A"/>
        <table:table-column table:style-name="Table4.B"/>
        <table:table-row table:style-name="Table4.1">
          <table:table-cell table:style-name="Table4.A1" office:value-type="string">
            <text:h text:style-name="P6" text:outline-level="9">April 2019</text:h>
          </table:table-cell>
          <table:table-cell table:style-name="Table4.A1" office:value-type="string">
            <text:p text:style-name="P11">With Prof Patrik Bye (University of Nordland).</text:p>
          </table:table-cell>
        </table:table-row>
        <table:table-row table:style-name="Table4.1">
          <table:table-cell table:style-name="Table4.A1" office:value-type="string">
            <text:h text:style-name="P6" text:outline-level="9">December 2016, January 2017</text:h>
          </table:table-cell>
          <table:table-cell table:style-name="Table4.A1" office:value-type="string">
            <text:p text:style-name="P11">With Prof Patrik Bye (University of Nordland).</text:p>
            <text:p text:style-name="P11">Allophony, stress, intonation; sociolinguistic factors.</text:p>
          </table:table-cell>
        </table:table-row>
        <table:table-row table:style-name="Table4.1">
          <table:table-cell table:style-name="Table4.A1" office:value-type="string">
            <text:h text:style-name="P6" text:outline-level="9">December 2015, January 2016</text:h>
          </table:table-cell>
          <table:table-cell table:style-name="Table4.A1" office:value-type="string">
            <text:p text:style-name="P11">Fundamental phonological contrasts, palatalization, stress. Worked with one native speaker in Nevis (St Kitts &amp; Nevis).</text:p>
          </table:table-cell>
        </table:table-row>
      </table:table>
      <text:p text:style-name="P11"/>
      <text:p text:style-name="P11"><text:span text:style-name="T25"></text:span> Māori (Subgroup: Polynesian&lt;Austronesian)</text:p>
      <table:table table:name="Table5" table:style-name="Table5">
        <table:table-column table:style-name="Table5.A"/>
        <table:table-column table:style-name="Table5.B"/>
        <table:table-row table:style-name="Table5.1">
          <table:table-cell table:style-name="Table5.A1" office:value-type="string">
            <text:h text:style-name="P6" text:outline-level="9">July 2000</text:h>
          </table:table-cell>
          <table:table-cell table:style-name="Table5.A1" office:value-type="string">
            <text:p text:style-name="P11">Stress, intonation, and effects of focus on prosodic structure.</text:p>
            <text:p text:style-name="P11">Worked with two native speakers (Northland dialects) in New Zealand.</text:p>
          </table:table-cell>
        </table:table-row>
        <table:table-row table:style-name="Table5.1">
          <table:table-cell table:style-name="Table5.A1" office:value-type="string">
            <text:p text:style-name="P11">February 1999</text:p>
          </table:table-cell>
          <table:table-cell table:style-name="Table5.A1" office:value-type="string">
            <text:p text:style-name="P11">Predicate nominals, equatives, fronting strategies.</text:p>
            <text:p text:style-name="P11">Worked with one native speaker (Eastern dialect).</text:p>
          </table:table-cell>
        </table:table-row>
        <table:table-row table:style-name="Table5.1">
          <table:table-cell table:style-name="Table5.A1" office:value-type="string">
            <text:p text:style-name="P11">April 1997</text:p>
          </table:table-cell>
          <table:table-cell table:style-name="Table5.A1" office:value-type="string">
            <text:p text:style-name="P11">Word stress.</text:p>
            <text:p text:style-name="P11">Worked with one native speaker (Eastern dialect) in New Zealand.</text:p>
          </table:table-cell>
        </table:table-row>
        <table:table-row table:style-name="Table5.1">
          <table:table-cell table:style-name="Table5.A1" office:value-type="string">
            <text:p text:style-name="P11">November 1996</text:p>
          </table:table-cell>
          <table:table-cell table:style-name="Table5.A1" office:value-type="string">
            <text:p text:style-name="P11">Vowel quality, dissimilation.</text:p>
            <text:p text:style-name="P11">Worked with one native speaker in New Zealand.</text:p>
          </table:table-cell>
        </table:table-row>
      </table:table>
      <text:p text:style-name="P11"><text:span text:style-name="T25"></text:span> Gujarati (Subgroup: Indo-Aryan)</text:p>
      <table:table table:name="Table6" table:style-name="Table6">
        <table:table-column table:style-name="Table6.A"/>
        <table:table-column table:style-name="Table6.B"/>
        <table:table-row table:style-name="Table6.1">
          <table:table-cell table:style-name="Table6.A1" office:value-type="string">
            <text:p text:style-name="P11">May 2003</text:p>
            <text:p text:style-name="P11">June-July 2001</text:p>
          </table:table-cell>
          <table:table-cell table:style-name="Table6.A1" office:value-type="string">
            <text:p text:style-name="P11">Stress, intonation, stress-conditioned allophony.</text:p>
            <text:p text:style-name="P11">Worked with two native speakers.</text:p>
            <text:p text:style-name="P11">Results reported in: PhD dissertation and de Lacy (2006) <text:span text:style-name="T3">Markedness</text:span></text:p>
          </table:table-cell>
        </table:table-row>
      </table:table>
      <text:p text:style-name="P11"><text:span text:style-name="T25"></text:span> Glossolalia (Pseudo-language)</text:p>
      <table:table table:name="Table7" table:style-name="Table7">
        <table:table-column table:style-name="Table7.A"/>
        <table:table-column table:style-name="Table7.B"/>
        <table:table-row table:style-name="Table7.1">
          <table:table-cell table:style-name="Table7.A1" office:value-type="string">
            <text:p text:style-name="P11">June-August 1995</text:p>
            <text:h text:style-name="P5" text:outline-level="3" loext:marker-style-name="T28"><text:span text:style-name="T28">June 2003 onwards</text:span><text:span text:style-name="T28"/></text:h>
          </table:table-cell>
          <table:table-cell table:style-name="Table7.A1" office:value-type="string">
            <text:p text:style-name="P11">Basic phonology.</text:p>
            <text:p text:style-name="P11">Worked with five speakers in 1995. <text:s/>Extended the corpus in 2003, 2004, and 2005. <text:s/>Ongoing transcription.</text:p>
          </table:table-cell>
        </table:table-row>
      </table:table>
      <text:p text:style-name="P11"><text:span text:style-name="T25"></text:span> Nauruan (Subgroup: Language Isolate&lt;Austronesian)</text:p>
      <table:table table:name="Table8" table:style-name="Table8">
        <table:table-column table:style-name="Table8.A"/>
        <table:table-column table:style-name="Table8.B"/>
        <table:table-row table:style-name="Table8.1">
          <table:table-cell table:style-name="Table8.A1" office:value-type="string">
            <text:p text:style-name="P11">May-November 1996</text:p>
          </table:table-cell>
          <table:table-cell table:style-name="Table8.A1" office:value-type="string">
            <text:p text:style-name="P11">Basic phonology and syntax.</text:p>
            <text:p text:style-name="P11">Worked with one native speaker.</text:p>
          </table:table-cell>
        </table:table-row>
      </table:table>
      <text:p text:style-name="P11"><text:span text:style-name="T25"></text:span> Rarotongan (Subgroup: Polynesian&lt;Austronesian)</text:p>
      <table:table table:name="Table9" table:style-name="Table9">
        <table:table-column table:style-name="Table9.A"/>
        <table:table-column table:style-name="Table9.B"/>
        <table:table-row table:style-name="Table9.1">
          <table:table-cell table:style-name="Table9.A1" office:value-type="string">
            <text:p text:style-name="P11">March-May 1997</text:p>
          </table:table-cell>
          <table:table-cell table:style-name="Table9.A1" office:value-type="string">
            <text:p text:style-name="P11">Word stress.</text:p>
            <text:p text:style-name="P11">Worked with one native speaker in New Zealand..</text:p>
          </table:table-cell>
        </table:table-row>
      </table:table>
      <text:p text:style-name="Standard"><text:soft-page-break/></text:p>
      <text:p text:style-name="Standard"/>
      <text:h text:style-name="Heading_20_1" text:outline-level="1">9. Fellowships, Scholarships, and Academic Awards</text:h>
      <text:p text:style-name="Standard">2008: Rutgers University Board of Trustees Fellowship for Scholarly Excellence. <text:s/>Award: $2,000.</text:p>
      <text:p text:style-name="Standard">9/2001-5/2002: <text:s/>University Fellowship, University of Massachusetts Amherst. Award: Tuition + $11,000.</text:p>
      <text:p text:style-name="Standard">1998: Certificate of Appreciation for Excellence in Teaching. <text:s/>Continuing Education department, University of Massachusetts Amherst.</text:p>
      <text:p text:style-name="Standard">9/1997-5/1998: University Fellowship, University of Massachusetts Amherst. <text:s/>Award: Tuition + $11,000.</text:p>
      <text:p text:style-name="Standard">1996-1997: Master of Arts Scholarship, University of Auckland, New Zealand. <text:s/>Value: $NZ11,000.</text:p>
      <text:p text:style-name="Standard">1996:<text:tab/>Senior Scholarship in Linguistics (graduate), University of Auckland, New Zealand.</text:p>
      <text:p text:style-name="Standard">1995: Senior Prize in Linguistics (undergraduate), University of Auckland, New Zealand.</text:p>
      <text:p text:style-name="Standard">1995: Senior Prize in English Literature (undergraduate), University of Auckland, New Zealand.</text:p>
      <text:p text:style-name="Standard"/>
      <text:p text:style-name="Standard"/>
      <text:h text:style-name="Heading_20_1" text:outline-level="1">10. Professional Development</text:h>
      <table:table table:name="Table10" table:style-name="Table10">
        <table:table-column table:style-name="Table10.A"/>
        <table:table-column table:style-name="Table10.B"/>
        <table:table-row table:style-name="Table10.1">
          <table:table-cell table:style-name="Table10.A1" office:value-type="string">
            <text:h text:style-name="Heading_20_8" text:outline-level="8">2006</text:h>
          </table:table-cell>
          <table:table-cell table:style-name="Table10.A1" office:value-type="string">
            <text:p text:style-name="Standard">Attended seminar on teaching evolution.</text:p>
          </table:table-cell>
        </table:table-row>
        <table:table-row table:style-name="Table10.1">
          <table:table-cell table:style-name="Table10.A1" office:value-type="string">
            <text:h text:style-name="Heading_20_8" text:outline-level="8">2005</text:h>
          </table:table-cell>
          <table:table-cell table:style-name="Table10.A1" office:value-type="string">
            <text:p text:style-name="Standard">Human Subjects Research Certification, OSRP, Rutgers University.</text:p>
          </table:table-cell>
        </table:table-row>
        <table:table-row table:style-name="Table10.1">
          <table:table-cell table:style-name="Table10.A1" office:value-type="string">
            <text:h text:style-name="Heading_20_8" text:outline-level="8">2003</text:h>
          </table:table-cell>
          <table:table-cell table:style-name="Table10.A1" office:value-type="string">
            <text:p text:style-name="Standard">Attended workshop on how to write a business plan</text:p>
          </table:table-cell>
        </table:table-row>
        <table:table-row table:style-name="Table10.1">
          <table:table-cell table:style-name="Table10.A1" office:value-type="string">
            <text:h text:style-name="Heading_20_8" text:outline-level="8">2003</text:h>
          </table:table-cell>
          <table:table-cell table:style-name="Table10.A1" office:value-type="string">
            <text:p text:style-name="Standard">Attended workshop on setting, marking, and analyzing examination questions</text:p>
          </table:table-cell>
        </table:table-row>
        <table:table-row table:style-name="Table10.1">
          <table:table-cell table:style-name="Table10.A1" office:value-type="string">
            <text:h text:style-name="Heading_20_8" text:outline-level="8">2003</text:h>
          </table:table-cell>
          <table:table-cell table:style-name="Table10.A1" office:value-type="string">
            <text:p text:style-name="Standard">Attended workshop on writing grant applications</text:p>
          </table:table-cell>
        </table:table-row>
        <table:table-row table:style-name="Table10.1">
          <table:table-cell table:style-name="Table10.A1" office:value-type="string">
            <text:h text:style-name="Heading_20_8" text:outline-level="8">2002</text:h>
          </table:table-cell>
          <table:table-cell table:style-name="Table10.A1" office:value-type="string">
            <text:p text:style-name="Standard">Attended workshop on examining</text:p>
          </table:table-cell>
        </table:table-row>
        <table:table-row table:style-name="Table10.1">
          <table:table-cell table:style-name="Table10.A1" office:value-type="string">
            <text:h text:style-name="Heading_20_8" text:outline-level="8">2002</text:h>
          </table:table-cell>
          <table:table-cell table:style-name="Table10.A1" office:value-type="string">
            <text:p text:style-name="Standard">Attended seminar on supervising graduate students</text:p>
          </table:table-cell>
        </table:table-row>
        <table:table-row table:style-name="Table10.1">
          <table:table-cell table:style-name="Table10.A1" office:value-type="string">
            <text:h text:style-name="Heading_20_8" text:outline-level="8">2002</text:h>
          </table:table-cell>
          <table:table-cell table:style-name="Table10.A1" office:value-type="string">
            <text:p text:style-name="Standard">Attended seminar on supervising undergraduate students</text:p>
          </table:table-cell>
        </table:table-row>
        <table:table-row table:style-name="Table10.1">
          <table:table-cell table:style-name="Table10.A1" office:value-type="string">
            <text:h text:style-name="Heading_20_8" text:outline-level="8">2002</text:h>
          </table:table-cell>
          <table:table-cell table:style-name="Table10.A1" office:value-type="string">
            <text:p text:style-name="Standard">Attended seminar on lecturing in the sciences</text:p>
          </table:table-cell>
        </table:table-row>
        <table:table-row table:style-name="Table10.1">
          <table:table-cell table:style-name="Table10.A1" office:value-type="string">
            <text:h text:style-name="Heading_20_8" text:outline-level="8">2002</text:h>
          </table:table-cell>
          <table:table-cell table:style-name="Table10.A1" office:value-type="string">
            <text:p text:style-name="Standard">Attended seminar on lecturing in the arts, humanities and social sciences</text:p>
          </table:table-cell>
        </table:table-row>
      </table:table>
      <text:p text:style-name="Standard"/>
      <text:p text:style-name="Standard"/>
      <text:h text:style-name="Heading_20_1" text:outline-level="1">11. Languages</text:h>
      <text:p text:style-name="Standard">Nevisian Creole: beginner’s speaking knowledge.</text:p>
      <text:p text:style-name="Standard">French (Modern): speaking and reading knowledge.</text:p>
      <text:p text:style-name="Standard">Greek, Classical and Koine: reading knowledge.</text:p>
      <text:p text:style-name="Standard">Māori: speaking and reading knowledge.</text:p>
      <text:p text:style-name="Standard">Old English: reading knowledge.</text:p>
      <text:p text:style-name="Standard">Delphi <text:span text:style-name="T25"></text:span>2, Visual Basic <text:span text:style-name="T25"></text:span>3, PHP <text:span text:style-name="T25"></text:span>3, Javascript, Java, Perl, HTML, DHTML, XML <text:span text:style-name="T25"></text:span>1.1</text:p>
      <text:p text:style-name="Standard">Platforms and APIs: .Net, Windows 95-XP; Direct X 5-, MS Speech API 4-, Winsock 2-.</text:p>
      <text:p text:style-name="Standard">Databases: Engines: BDE, ADO; Types: MySQL, Paradox, PostgreSQL, DBase, Access 2000 onwards.</text:p>
      <text:p text:style-name="Standard"/>
      <text:p text:style-name="Standard">9/1998-8/2000: Computer technician at the University of Massachusetts Linguistics Department.</text:p>
      <text:p text:style-name="Standard"/>
      <text:p text:style-name="Standard" loext:marker-style-name="T15"><text:span text:style-name="T15">END</text:span><text:span text:style-name="T15"/></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roman" style:font-pitch="variable"/>
    <style:font-face style:name="Arial1" svg:font-family="Arial" style:font-family-generic="system" style:font-pitch="variable"/>
    <style:font-face style:name="CG Times (W1)" svg:font-family="'CG Times (W1)'" style:font-family-generic="roman" style:font-pitch="variable"/>
    <style:font-face style:name="Calibri" svg:font-family="Calibri" style:font-family-generic="system"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Symbol" svg:font-family="Symbol" style:font-family-generic="roman" style:font-pitch="variable" style:font-charset="x-symbol"/>
    <style:font-face style:name="Symbol1" svg:font-family="Symbol" style:font-family-generic="system" style:font-pitch="variable"/>
    <style:font-face style:name="Symbol2" svg:font-family="Symbol" style:font-adornments="Regular"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Times New Roman1" style:font-size-asian="10pt" style:language-asian="en" style:country-asian="US"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loext:opacity="0%" style:font-name="Times New Roman" fo:font-size="10pt" fo:language="en" fo:country="US" style:letter-kerning="false" style:font-name-asian="Times New Roman1" style:font-size-asian="10pt" style:language-asian="en" style:country-asian="US"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5in" fo:margin-top="0in" fo:margin-bottom="0in" style:contextual-spacing="false" fo:line-height="0.1807in" fo:text-align="start" style:justify-single-word="false" fo:keep-together="always" fo:orphans="2" fo:widows="2" fo:hyphenation-ladder-count="no-limit" fo:text-indent="-0.5in" style:auto-text-indent="false" fo:keep-with-next="always" style:writing-mode="lr-tb"/>
      <style:text-properties style:use-window-font-color="true" loext:opacity="0%" style:font-name="Times New Roman" fo:font-family="'Times New Roman'" style:font-family-generic="roman" style:font-pitch="variable" fo:font-size="12pt" fo:language="en" fo:country="US" style:letter-kerning="false" style:font-name-asian="Times New Roman1" style:font-family-asian="'Times New Roman'"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style style:name="List" style:family="paragraph" style:parent-style-name="Standard" style:class="list">
      <style:paragraph-properties fo:margin-left="0.25in" fo:margin-top="0in" fo:margin-bottom="0in" style:contextual-spacing="true" fo:text-indent="-0.25in" style:auto-text-indent="false"/>
    </style:style>
    <style:style style:name="Caption" style:family="paragraph" style:parent-style-name="Standard" style:next-style-name="Standard" style:class="extra">
      <style:paragraph-properties fo:margin-top="0.0835in" fo:margin-bottom="0in" style:contextual-spacing="false" fo:text-align="justify" style:justify-single-word="false"/>
      <style:text-properties style:font-name="Arial" fo:font-family="Arial" style:font-family-generic="roman" style:font-pitch="variable" fo:font-weight="bold" style:font-weight-asian="bold" style:font-weight-complex="bold"/>
    </style:style>
    <style:style style:name="Index" style:family="paragraph" style:parent-style-name="Standard" style:class="index">
      <style:paragraph-properties text:number-lines="false" text:line-number="0"/>
      <style:text-properties style:font-name-complex="Noto Sans Devanagari" style:font-family-complex="'Noto Sans Devanagari'"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text">
      <style:text-properties fo:font-weight="bold" style:font-weight-asian="bold" style:font-weight-complex="bold"/>
    </style:style>
    <style:style style:name="Heading_20_2" style:display-name="Heading 2" style:family="paragraph" style:parent-style-name="Standard" style:next-style-name="Standard" style:default-outline-level="2" style:list-style-name="" style:class="text">
      <style:text-properties fo:font-weight="bold" style:font-weight-asian="bold"/>
    </style:style>
    <style:style style:name="Heading_20_3" style:display-name="Heading 3" style:family="paragraph" style:parent-style-name="Standard" style:next-style-name="Standard" loext:linked-style-name="Heading_20_3_20_Char" style:default-outline-level="3" style:list-style-name="" style:class="text">
      <style:text-properties fo:font-weight="bold" style:font-weight-asian="bold" style:font-weight-complex="bold"/>
    </style:style>
    <style:style style:name="Heading_20_4" style:display-name="Heading 4" style:family="paragraph" style:parent-style-name="Standard" style:next-style-name="Standard" style:default-outline-level="4" style:list-style-name="" style:class="text">
      <style:text-properties fo:font-weight="bold" style:font-weight-asian="bold"/>
    </style:style>
    <style:style style:name="Heading_20_5" style:display-name="Heading 5" style:family="paragraph" style:parent-style-name="Standard" style:next-style-name="Standard" loext:linked-style-name="Heading_20_5_20_Char" style:default-outline-level="5" style:list-style-name="" style:class="text">
      <style:text-properties fo:font-style="italic" style:font-style-asian="italic"/>
    </style:style>
    <style:style style:name="Heading_20_6" style:display-name="Heading 6" style:family="paragraph" style:parent-style-name="Standard" style:next-style-name="Standard" style:default-outline-level="6" style:list-style-name="" style:class="text">
      <style:paragraph-properties fo:margin-left="0.25in" fo:text-align="justify" style:justify-single-word="false"/>
    </style:style>
    <style:style style:name="Heading_20_7" style:display-name="Heading 7" style:family="paragraph" style:parent-style-name="Standard" style:next-style-name="Standard" style:default-outline-level="7" style:list-style-name="" style:class="text">
      <style:paragraph-properties fo:text-align="center" style:justify-single-word="false"/>
      <style:text-properties style:font-name="Arial" fo:font-family="Arial" style:font-family-generic="roman" style:font-pitch="variable" fo:font-size="16pt" fo:font-weight="bold" style:font-size-asian="16pt" style:font-weight-asian="bold"/>
    </style:style>
    <style:style style:name="Heading_20_8" style:display-name="Heading 8" style:family="paragraph" style:parent-style-name="Standard" style:next-style-name="Standard" style:default-outline-level="8" style:list-style-name="" style:class="text">
      <style:paragraph-properties fo:text-align="end" style:justify-single-word="false"/>
    </style:style>
    <style:style style:name="Heading_20_9" style:display-name="Heading 9" style:family="paragraph" style:parent-style-name="Standard" style:next-style-name="Standard" loext:linked-style-name="Heading_20_9_20_Char" style:default-outline-level="9" style:list-style-name="" style:class="text">
      <style:paragraph-properties fo:text-align="justify" style:justify-single-word="false"/>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3in" style:type="center"/>
          <style:tab-stop style:position="6in" style:type="right"/>
        </style:tab-stops>
      </style:paragraph-properties>
    </style:style>
    <style:style style:name="Header1" style:family="paragraph" style:parent-style-name="Standard">
      <style:text-properties style:font-name="Arial" fo:font-family="Arial" style:font-family-generic="roman" style:font-pitch="variable" fo:font-size="14pt" fo:font-weight="bold" style:font-size-asian="14pt" style:font-weight-asian="bold"/>
    </style:style>
    <style:style style:name="Footnote" style:family="paragraph" style:parent-style-name="Standard" style:class="extra"/>
    <style:style style:name="Contents_20_1" style:display-name="Contents 1" style:family="paragraph" style:parent-style-name="Standard" style:next-style-name="Standard" style:auto-update="true" style:class="index"/>
    <style:style style:name="Contents_20_2" style:display-name="Contents 2" style:family="paragraph" style:parent-style-name="Standard" style:next-style-name="Standard" style:auto-update="true" style:class="index">
      <style:paragraph-properties fo:margin-left="0.139in"/>
    </style:style>
    <style:style style:name="Contents_20_3" style:display-name="Contents 3" style:family="paragraph" style:parent-style-name="Standard" style:next-style-name="Standard" style:auto-update="true" style:class="index">
      <style:paragraph-properties fo:margin-left="0.278in"/>
    </style:style>
    <style:style style:name="Contents_20_4" style:display-name="Contents 4" style:family="paragraph" style:parent-style-name="Standard" style:next-style-name="Standard" style:auto-update="true" style:class="index">
      <style:paragraph-properties fo:margin-left="0.4165in"/>
    </style:style>
    <style:style style:name="Contents_20_5" style:display-name="Contents 5" style:family="paragraph" style:parent-style-name="Standard" style:next-style-name="Standard" style:auto-update="true" style:class="index">
      <style:paragraph-properties fo:margin-left="0.5555in"/>
    </style:style>
    <style:style style:name="Contents_20_6" style:display-name="Contents 6" style:family="paragraph" style:parent-style-name="Standard" style:next-style-name="Standard" style:auto-update="true" style:class="index">
      <style:paragraph-properties fo:margin-left="0.6945in"/>
    </style:style>
    <style:style style:name="Contents_20_7" style:display-name="Contents 7" style:family="paragraph" style:parent-style-name="Standard" style:next-style-name="Standard" style:auto-update="true" style:class="index">
      <style:paragraph-properties fo:margin-left="0.8335in"/>
    </style:style>
    <style:style style:name="Contents_20_8" style:display-name="Contents 8" style:family="paragraph" style:parent-style-name="Standard" style:next-style-name="Standard" style:auto-update="true" style:class="index">
      <style:paragraph-properties fo:margin-left="0.972in"/>
    </style:style>
    <style:style style:name="Contents_20_9" style:display-name="Contents 9" style:family="paragraph" style:parent-style-name="Standard" style:next-style-name="Standard" style:auto-update="true" style:class="index">
      <style:paragraph-properties fo:margin-left="1.111in"/>
    </style:style>
    <style:style style:name="Footer" style:family="paragraph" style:parent-style-name="Standard" style:class="extra">
      <style:paragraph-properties>
        <style:tab-stops>
          <style:tab-stop style:position="3in" style:type="center"/>
          <style:tab-stop style:position="6in" style:type="right"/>
        </style:tab-stops>
      </style:paragraph-properties>
    </style:style>
    <style:style style:name="Document_20_Map" style:display-name="Document Map" style:family="paragraph" style:parent-style-name="Standard">
      <loext:graphic-properties draw:fill="solid" draw:fill-color="#000080"/>
      <style:paragraph-properties fo:background-color="#000080"/>
      <style:text-properties style:font-name="Tahoma" fo:font-family="Tahoma" style:font-family-generic="roman" style:font-pitch="variable" style:font-name-complex="Tahoma1" style:font-family-complex="Tahoma" style:font-family-generic-complex="system" style:font-pitch-complex="variable"/>
    </style:style>
    <style:style style:name="Text_20_body_20_indent" style:display-name="Text body indent" style:family="paragraph" style:parent-style-name="Standard" loext:linked-style-name="Body_20_Text_20_Indent_20_Char" style:class="text">
      <style:paragraph-properties fo:margin-left="0.25in" fo:text-align="justify" style:justify-single-word="false"/>
    </style:style>
    <style:style style:name="Body_20_Text_20_Indent_20_2" style:display-name="Body Text Indent 2" style:family="paragraph" style:parent-style-name="Standard"/>
    <style:style style:name="Body_20_Text_20_Indent_20_3" style:display-name="Body Text Indent 3" style:family="paragraph" style:parent-style-name="Standard">
      <style:paragraph-properties fo:margin-left="1.3752in" fo:text-align="justify" style:justify-single-word="false" fo:text-indent="-1.3752in" style:auto-text-indent="false">
        <style:tab-stops>
          <style:tab-stop style:position="0.5in"/>
        </style:tab-stops>
      </style:paragraph-properties>
    </style:style>
    <style:style style:name="Title" style:family="paragraph" style:parent-style-name="Standard" style:class="chapter">
      <style:paragraph-properties fo:text-align="center" style:justify-single-word="false"/>
      <style:text-properties fo:font-size="16pt" fo:font-weight="bold" style:font-size-asian="16pt" style:font-weight-asian="bold" style:font-weight-complex="bold"/>
    </style:style>
    <style:style style:name="Subtitle" style:family="paragraph" style:parent-style-name="Standard" style:class="chapter">
      <style:paragraph-properties fo:text-align="center" style:justify-single-word="false"/>
      <style:text-properties fo:font-style="italic" style:font-style-asian="italic" style:font-style-complex="italic"/>
    </style:style>
    <style:style style:name="Body_20_Text_20_2" style:display-name="Body Text 2" style:family="paragraph" style:parent-style-name="Standard" loext:linked-style-name="Body_20_Text_20_2_20_Char">
      <style:paragraph-properties fo:text-align="justify" style:justify-single-word="false"/>
    </style:style>
    <style:style style:name="Normal_20__28_Web_29_" style:display-name="Normal (Web)" style:family="paragraph" style:parent-style-name="Standard">
      <style:paragraph-properties fo:margin-top="0.1945in" fo:margin-bottom="0.1945in" style:contextual-spacing="false"/>
    </style:style>
    <style:style style:name="Balloon_20_Text" style:display-name="Balloon Text" style:family="paragraph" style:parent-style-name="Standard" loext:linked-style-name="Balloon_20_Text_20_Char">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Marginalia" style:family="paragraph" style:parent-style-name="Standard" loext:linked-style-name="Comment_20_Text_20_Char" style:class="text"/>
    <style:style style:name="annotation_20_subject" style:display-name="annotation subject" style:family="paragraph" style:parent-style-name="Marginalia" style:next-style-name="Marginalia" loext:linked-style-name="Comment_20_Subject_20_Char">
      <style:text-properties fo:font-weight="bold" style:font-weight-asian="bold" style:font-weight-complex="bold"/>
    </style:style>
    <style:style style:name="List_20_2_20__28_WW_29_" style:display-name="List 2 (WW)" style:family="paragraph" style:parent-style-name="Standard">
      <style:paragraph-properties fo:margin-top="0in" fo:margin-bottom="0in" style:contextual-spacing="true" fo:text-indent="-0.25in" style:auto-text-indent="false"/>
    </style:style>
    <style:style style:name="List_20_1" style:display-name="List 1" style:family="paragraph" style:parent-style-name="Standard" style:list-style-name="WWNum1" style:list-level="1" style:class="list">
      <style:paragraph-properties fo:margin-top="0in" fo:margin-bottom="0in" style:contextual-spacing="true"/>
    </style:style>
    <style:style style:name="Inside_20_Address" style:display-name="Inside Address" style:family="paragraph" style:parent-style-name="Standard"/>
    <style:style style:name="Body_20_Text_20_First_20_Indent_20_2" style:display-name="Body Text First Indent 2" style:family="paragraph" style:parent-style-name="Text_20_body_20_indent" loext:linked-style-name="Body_20_Text_20_First_20_Indent_20_2_20_Char">
      <style:paragraph-properties fo:text-align="start" style:justify-single-word="false" fo:text-indent="0.25in" style:auto-text-indent="false"/>
    </style:style>
    <style:style style:name="No_20_Spacing" style:display-name="No Spacing" style:family="paragraph">
      <style:paragraph-properties fo:margin-left="0.5in" fo:margin-top="0in" fo:margin-bottom="0in" style:contextual-spacing="false" fo:text-align="start" style:justify-single-word="false" fo:keep-together="always" fo:orphans="2" fo:widows="2" fo:hyphenation-ladder-count="no-limit" fo:text-indent="-0.5in" style:auto-text-indent="false" fo:keep-with-next="always" style:writing-mode="lr-tb"/>
      <style:text-properties style:use-window-font-color="true" loext:opacity="0%" style:font-name="Times New Roman" fo:font-family="'Times New Roman'" style:font-family-generic="roman" style:font-pitch="variable" fo:font-size="12pt" fo:language="en" fo:country="US" style:letter-kerning="false" style:font-name-asian="Times New Roman1" style:font-family-asian="'Times New Roman'"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Default_20_Paragraph_20_Font" style:display-name="Default Paragraph Font" style:family="text"/>
    <style:style style:name="Page_20_Number" style:display-name="Page Numbe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Visited_20_Internet_20_Link" style:display-name="Visited Internet Link" style:family="text" style:parent-style-name="Default_20_Paragraph_20_Font">
      <style:text-properties fo:color="#800080" loext:opacity="100%" style:text-underline-style="solid" style:text-underline-width="auto" style:text-underline-color="font-color"/>
    </style:style>
    <style:style style:name="Heading_20_3_20_Char" style:display-name="Heading 3 Char" style:family="text" style:parent-style-name="Default_20_Paragraph_20_Font" loext:linked-style-name="Heading_20_3">
      <style:text-properties fo:font-size="12pt" fo:language="en" fo:country="US" fo:font-weight="bold" style:font-size-asian="12pt" style:language-asian="en" style:country-asian="US" style:font-weight-asian="bold" style:font-size-complex="12pt" style:language-complex="ar" style:country-complex="SA" style:font-weight-complex="bold"/>
    </style:style>
    <style:style style:name="Heading_20_9_20_Char" style:display-name="Heading 9 Char" style:family="text" style:parent-style-name="Default_20_Paragraph_20_Font" loext:linked-style-name="Heading_20_9">
      <style:text-properties fo:font-size="12pt" style:font-size-asian="12pt"/>
    </style:style>
    <style:style style:name="Heading_20_5_20_Char" style:display-name="Heading 5 Char" style:family="text" style:parent-style-name="Default_20_Paragraph_20_Font" loext:linked-style-name="Heading_20_5">
      <style:text-properties fo:font-size="12pt" fo:font-style="italic" style:font-size-asian="12pt" style:font-style-asian="italic"/>
    </style:style>
    <style:style style:name="Heading_20_1_20_Char" style:display-name="Heading 1 Char" style:family="text" style:parent-style-name="Default_20_Paragraph_20_Font" loext:linked-style-name="Heading_20_1">
      <style:text-properties fo:font-size="12pt" fo:font-weight="bold" style:font-size-asian="12pt" style:font-weight-asian="bold" style:font-size-complex="12pt" style:font-weight-complex="bold"/>
    </style:style>
    <style:style style:name="Body_20_Text_20_2_20_Char" style:display-name="Body Text 2 Char" style:family="text" style:parent-style-name="Default_20_Paragraph_20_Font" loext:linked-style-name="Body_20_Text_20_2">
      <style:text-properties fo:font-size="12pt" style:font-size-asian="12pt"/>
    </style:style>
    <style:style style:name="Header_20_Char" style:display-name="Header Char" style:family="text" style:parent-style-name="Default_20_Paragraph_20_Font" loext:linked-style-name="Header"/>
    <style:style style:name="Balloon_20_Text_20_Char" style:display-name="Balloon Text Char" style:family="text" style:parent-style-name="Default_20_Paragraph_20_Font" loext:linked-style-name="Balloon_20_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a" style:family="text" style:parent-style-name="Default_20_Paragraph_20_Font"/>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loext:linked-style-name="Marginalia"/>
    <style:style style:name="Comment_20_Subject_20_Char" style:display-name="Comment Subject Char" style:family="text" style:parent-style-name="Comment_20_Text_20_Char" loext:linked-style-name="annotation_20_subject">
      <style:text-properties fo:font-weight="bold" style:font-weight-asian="bold" style:font-weight-complex="bold"/>
    </style:style>
    <style:style style:name="Body_20_Text_20_Indent_20_Char" style:display-name="Body Text Indent Char" style:family="text" style:parent-style-name="Default_20_Paragraph_20_Font">
      <style:text-properties fo:font-size="12pt" style:font-size-asian="12pt" style:font-size-complex="12pt"/>
    </style:style>
    <style:style style:name="Body_20_Text_20_First_20_Indent_20_2_20_Char" style:display-name="Body Text First Indent 2 Char" style:family="text" style:parent-style-name="Body_20_Text_20_Indent_20_Char" loext:linked-style-name="Body_20_Text_20_First_20_Indent_20_2">
      <style:text-properties fo:font-size="12pt" style:font-size-asian="12pt" style:font-size-complex="12pt"/>
    </style:style>
    <style:style style:name="ListLabel_20_1" style:display-name="ListLabel 1" style:family="text">
      <style:text-properties style:font-name-complex="Symbol1" style:font-family-complex="Symbol" style:font-family-generic-complex="system" style:font-pitch-complex="variable"/>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text-properties fo:language="es" fo:country="ES" fo:background-color="#ffffff" style:font-name-asian="Calibri" style:font-family-asian="Calibri" style:font-family-generic-asian="system" style:font-pitch-asian="variable"/>
    </style:style>
    <style:style style:name="ListLabel_20_21" style:display-name="ListLabel 21" style:family="text">
      <style:text-properties fo:color="#0000ff" loext:opacity="100%" style:text-underline-style="solid" style:text-underline-width="auto" style:text-underline-color="font-color"/>
    </style:style>
    <style:style style:name="ListLabel_20_22" style:display-name="ListLabel 22" style:family="text">
      <style:text-properties fo:color="#0000ff" loext:opacity="100%" style:text-underline-style="solid" style:text-underline-width="auto" style:text-underline-color="font-color">
        <loext:char-complex-color loext:theme-type="hyperlink" loext:color-type="theme"/>
      </style:text-properties>
    </style:style>
    <style:style style:name="ListLabel_20_23" style:display-name="ListLabel 23" style:family="text">
      <style:text-properties style:font-name="CG Times (W1)" fo:font-family="'CG Times (W1)'" style:font-family-generic="roman" style:font-pitch="variable"/>
    </style:style>
    <style:style style:name="ListLabel_20_24" style:display-name="ListLabel 24" style:family="text">
      <style:text-properties fo:language="es" fo:country="ES"/>
    </style:style>
    <style:style style:name="ListLabel_20_25" style:display-name="ListLabel 25" style:family="text">
      <style:text-properties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2"/>
      </text:list-level-style-bullet>
      <text:list-level-style-number text:level="2" text:style-name="ListLabel_20_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ListLabel_20_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ListLabel_20_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ListLabel_20_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format="">
        <style:list-level-properties text:list-level-position-and-space-mode="label-alignment">
          <style:list-level-label-alignment text:label-followed-by="nothing"/>
        </style:list-level-properties>
      </text:list-level-style-number>
      <text:list-level-style-number text:level="2" text:style-name="ListLabel_20_11" style:num-format="">
        <style:list-level-properties text:list-level-position-and-space-mode="label-alignment">
          <style:list-level-label-alignment text:label-followed-by="nothing"/>
        </style:list-level-properties>
      </text:list-level-style-number>
      <text:list-level-style-number text:level="3" text:style-name="ListLabel_20_12" style:num-format="">
        <style:list-level-properties text:list-level-position-and-space-mode="label-alignment">
          <style:list-level-label-alignment text:label-followed-by="nothing"/>
        </style:list-level-properties>
      </text:list-level-style-number>
      <text:list-level-style-number text:level="4" text:style-name="ListLabel_20_13" style:num-format="">
        <style:list-level-properties text:list-level-position-and-space-mode="label-alignment">
          <style:list-level-label-alignment text:label-followed-by="nothing"/>
        </style:list-level-properties>
      </text:list-level-style-number>
      <text:list-level-style-number text:level="5" text:style-name="ListLabel_20_14" style:num-format="">
        <style:list-level-properties text:list-level-position-and-space-mode="label-alignment">
          <style:list-level-label-alignment text:label-followed-by="nothing"/>
        </style:list-level-properties>
      </text:list-level-style-number>
      <text:list-level-style-number text:level="6" text:style-name="ListLabel_20_15" style:num-format="">
        <style:list-level-properties text:list-level-position-and-space-mode="label-alignment">
          <style:list-level-label-alignment text:label-followed-by="nothing"/>
        </style:list-level-properties>
      </text:list-level-style-number>
      <text:list-level-style-number text:level="7" text:style-name="ListLabel_20_16" style:num-format="">
        <style:list-level-properties text:list-level-position-and-space-mode="label-alignment">
          <style:list-level-label-alignment text:label-followed-by="nothing"/>
        </style:list-level-properties>
      </text:list-level-style-number>
      <text:list-level-style-number text:level="8" text:style-name="ListLabel_20_17" style:num-format="">
        <style:list-level-properties text:list-level-position-and-space-mode="label-alignment">
          <style:list-level-label-alignment text:label-followed-by="nothing"/>
        </style:list-level-properties>
      </text:list-level-style-number>
      <text:list-level-style-number text:level="9" text:style-name="ListLabel_20_18"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number:date-style style:name="N10129" number:language="en" number:country="US">
      <number:day number:style="long"/>
      <number:text> </number:text>
      <number:month number:style="long" number:textual="true"/>
      <number:text> </number:text>
      <number:year number:style="long"/>
    </number:date-style>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Table11" style:family="table">
      <style:table-properties style:width="6in" fo:margin-left="-0.075in" fo:margin-top="0in" fo:margin-bottom="0in" table:align="left" style:writing-mode="page"/>
    </style:style>
    <style:style style:name="Table11.A" style:family="table-column">
      <style:table-column-properties style:column-width="1.4993in"/>
    </style:style>
    <style:style style:name="Table11.B" style:family="table-column">
      <style:table-column-properties style:column-width="1.5in"/>
    </style:style>
    <style:style style:name="Table11.C" style:family="table-column">
      <style:table-column-properties style:column-width="3.0007in"/>
    </style:style>
    <style:style style:name="Table11.1" style:family="table-row">
      <style:table-row-properties fo:keep-together="auto"/>
    </style:style>
    <style:style style:name="Table11.A1" style:family="table-cell">
      <style:table-cell-properties fo:padding-left="0.075in" fo:padding-right="0.075in" fo:padding-top="0in" fo:padding-bottom="0in" fo:border-left="none" fo:border-right="none" fo:border-top="none" fo:border-bottom="0.5pt solid #000000"/>
    </style:style>
    <style:style style:name="MP1" style:family="paragraph" style:parent-style-name="Header">
      <style:paragraph-properties fo:text-align="end" style:justify-single-word="false"/>
    </style:style>
    <style:page-layout style:name="Mpm1">
      <style:page-layout-properties fo:page-width="8.5in" fo:page-height="11in" style:num-format="1" style:print-orientation="portrait" fo:margin-top="0.5in" fo:margin-bottom="0.5626in" fo:margin-left="1.25in" fo:margin-right="1.25in" style:writing-mode="lr-tb" style:layout-grid-color="#c0c0c0" style:layout-grid-lines="49" style:layout-grid-base-height="0.189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usage="left">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4" style:page-usage="right">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5">
      <style:page-layout-properties fo:page-width="9.0161in" fo:page-height="4.4882in" style:num-format="1" style:print-orientation="landscape" fo:margin-top="0in" fo:margin-bottom="0in" fo:margin-left="0in" fo:margin-right="0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6">
      <style:page-layout-properties fo:page-width="8.5in" fo:page-height="11in" style:num-format="1" style:print-orientation="portrait" fo:margin-top="0.3937in" fo:margin-bottom="0.3937in" fo:margin-left="0.7874in" fo:margin-right="0.3937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7">
      <style:page-layout-properties fo:page-width="8.5in" fo:page-height="11in" style:num-format="1" style:print-orientation="portrait" fo:margin-top="0.7874in" fo:margin-bottom="0.7874in" fo:margin-left="0.7874in" fo:margin-right="0.7874in" style:writing-mode="lr-tb" style:footnote-max-height="0in" loext:margin-gutter="0in">
        <style:footnote-sep style:line-style="solid" style:adjustment="left" style:rel-width="25%" style:color="#000000"/>
      </style:page-layout-properties>
      <style:header-style/>
      <style:footer-style/>
    </style:page-layout>
    <style:page-layout style:name="Mpm8">
      <style:page-layout-properties fo:page-width="11in" fo:page-height="8.5in" style:num-format="1" style:print-orientation="landscape"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table:table table:name="Table11" table:style-name="Table11">
          <table:table-column table:style-name="Table11.A"/>
          <table:table-column table:style-name="Table11.B"/>
          <table:table-column table:style-name="Table11.C"/>
          <table:table-row table:style-name="Table11.1">
            <table:table-cell table:style-name="Table11.A1" office:value-type="string">
              <text:p text:style-name="Header"><text:bookmark-ref text:reference-format="text" text:ref-name="UPDATE_DATE">10 August 2026</text:bookmark-ref></text:p>
            </table:table-cell>
            <table:table-cell table:style-name="Table11.A1" office:value-type="string">
              <text:p text:style-name="MP1">Paul de Lacy</text:p>
            </table:table-cell>
            <table:table-cell table:style-name="Table11.A1" office:value-type="string">
              <text:p text:style-name="MP1">Curriculum Vitae</text:p>
            </table:table-cell>
          </table:table-row>
        </table:table>
        <text:p text:style-name="Header"/>
      </style:header>
      <style:header-first>
        <text:p text:style-name="Header"/>
      </style:header-first>
    </style:master-page>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0-05-18T23:59:00</meta:creation-date>
    <meta:initial-creator>Paul de Lacy</meta:initial-creator>
    <dc:language>en-US</dc:language>
    <meta:print-date>2026-02-20T12:36:58</meta:print-date>
    <dc:date>2026-08-10T15:11:01</dc:date>
    <meta:editing-cycles>142</meta:editing-cycles>
    <dc:title>Curriculum Vitae of Paul de Lacy</dc:title>
    <meta:editing-duration>PT3H40M</meta:editing-duration>
    <meta:generator>LibreOffice/24.2.7.2$Linux_X86_64 LibreOffice_project/420$Build-2</meta:generator>
    <meta:document-statistic meta:table-count="11" meta:image-count="0" meta:object-count="0" meta:page-count="21" meta:paragraph-count="611" meta:word-count="6855" meta:character-count="51229" meta:non-whitespace-character-count="44569"/>
    <meta:user-defined meta:name="AppVersion">15.0000</meta:user-defined>
    <meta:user-defined meta:name="Company">University of Cambridge</meta:user-defined>
    <meta:template xlink:type="simple" xlink:actuate="onRequest" xlink:title="Normal.dotm" xlink:href=""/>
  </office:meta>
</office:document-meta>
</file>